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slonina"/><text:bookmark-start text:name="__RefHeading___slonina_1"/><text:bookmark-start text:name="slonina"/>Slonina<text:bookmark-end text:name="__RefHeading___slonina_1"/><text:bookmark-end text:name="slonina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slon.png" xlink:type="simple" xlink:show="embed" xlink:actuate="onLoad"/></draw:frame></text:p>
      <text:p text:style-name="Text_20_body">Laxodon ratnik srednjih godina sa jednom polomljenom kljovom. Bio je zaštitar u Hänchenflügel-u gdje se kasnije priključio <text:a xlink:type="simple" xlink:href="http://rumwiki.duckdns.org/doku.php?id=hr:likovi:grupe:rumgobbler_tvrtka" text:style-name="Internet_20_link" text:visited-style-name="Visited_20_Internet_20_Link">Rumgobbler-u</text:a>.</text:p>
      <text:p text:style-name="Text_20_body">Posjeduje veliki malj, zavidnu otpornost prema alkoholu te ljubav prema kuhanj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43</meta:creation-date>
    <dc:creator>Generated</dc:creator>
    <dc:date>2026-09-13T13::29:43</dc:date>
    <dc:language>en-US</dc:language>
    <meta:editing-cycles>1</meta:editing-cycles>
    <meta:editing-duration>PT0S</meta:editing-duration>
    <dc:title>hr:5e:likovi:npcs:slonina</dc:title>
  </office:meta>
</office:document-meta>
</file>