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sua"/><text:bookmark-start text:name="__RefHeading___plemeniti_dzin_sua_1"/><text:bookmark-start text:name="plemeniti_dzin_sua"/>Plemeniti džin Šua<text:bookmark-end text:name="__RefHeading___plemeniti_dzin_sua_1"/><text:bookmark-end text:name="plemeniti_dzin_sua"/></text:h>
      <text:p text:style-name="Text_20_body">Moćan Marid (vodeni džin) koji obitava na vodenom planetu.</text:p>
      <text:p text:style-name="Text_20_body">Bavi se kolekcionarstvom drevnih i moćnih predmeta te prikupljanjem sljedbenika koje zove zaposlenicima.</text:p>
      <text:h text:style-name="Heading_20_2" text:outline-level="2"><text:bookmark-start text:name="__RefHeading___poznati_sljedbenici_2"/><text:bookmark-start text:name="poznati_sljedbenici"/>Poznati sljedbenici:<text:bookmark-end text:name="__RefHeading___poznati_sljedbenici_2"/><text:bookmark-end text:name="poznati_sljedbenici"/></text:h>
      <text:p text:style-name="Text_20_body"><text:a xlink:type="simple" xlink:href="http://rumwiki.duckdns.org/doku.php?id=hr:5e:likovi:pcs:aapep" text:style-name="Internet_20_link" text:visited-style-name="Visited_20_Internet_20_Link">Džin Aape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12</meta:creation-date>
    <dc:creator>Generated</dc:creator>
    <dc:date>2026-09-13T16::21:12</dc:date>
    <dc:language>en-US</dc:language>
    <meta:editing-cycles>1</meta:editing-cycles>
    <meta:editing-duration>PT0S</meta:editing-duration>
    <dc:title>hr:5e:likovi:npcs:sua</dc:title>
  </office:meta>
</office:document-meta>
</file>