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likovi:npcs:svjetlana_gorbacovski"/><text:bookmark-start text:name="__RefHeading___svjetlana_gorbacovski_1"/><text:bookmark-start text:name="svjetlana_gorbacovski"/>Svjetlana Gorbačovski<text:bookmark-end text:name="__RefHeading___svjetlana_gorbacovski_1"/><text:bookmark-end text:name="svjetlana_gorbacovski"/></text:h>
      <text:p text:style-name="Text_20_body">Visoko učena Yuan-ti-ica čije magije dosežu čak razinu 6 po merlinovoj skali. Njen brod je prekrasno ukrašeni galleon sa svih trideset topova i ukrasima iz svakog kutka zlatnog otočja i šire. Od svilenih zavjesda sa zlatnim koncima do potpunog kostura mladog crnog zmaja obloženog dragim kamenjem. </text:p>
      <text:p text:style-name="Text_20_body">Njena posada od 75 ljuidi joj je vjerna do smrti. U obranu grada staje čisto iz financijskih razloga. Padne li ovaj grad pod ruku Horugve, nije ju previše briga dovoljnbo je sposobna preploviti ocean i naći neki drugi zlatni raj. Brod joj se zove Crna kuj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30:09</meta:creation-date>
    <dc:creator>Generated</dc:creator>
    <dc:date>2026-09-13T13::30:09</dc:date>
    <dc:language>en-US</dc:language>
    <meta:editing-cycles>1</meta:editing-cycles>
    <meta:editing-duration>PT0S</meta:editing-duration>
    <dc:title>hr:5e:likovi:npcs:svjetlana_gorbacovski</dc:title>
  </office:meta>
</office:document-meta>
</file>