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zdeslav"/><text:bookmark-start text:name="__RefHeading___zdeslav_1"/><text:bookmark-start text:name="zdeslav"/>Zdeslav<text:bookmark-end text:name="__RefHeading___zdeslav_1"/><text:bookmark-end text:name="zdeslav"/></text:h>
      <text:p text:style-name="Text_20_body">Bivši gradonačelnik <text:a xlink:type="simple" xlink:href="http://rumwiki.duckdns.org/doku.php?id=hr:mjesta:fantomski_otok:crnja_mura" text:style-name="Internet_20_link" text:visited-style-name="Visited_20_Internet_20_Link">Črnje Mure</text:a>.</text:p>
      <text:p text:style-name="Text_20_body">Oteo mu vlast <text:a xlink:type="simple" xlink:href="http://rumwiki.duckdns.org/doku.php?id=hr:5e:likovi:npcs:porin" text:style-name="Internet_20_link" text:visited-style-name="Visited_20_Internet_20_Link">Porin</text:a> nakon što mu je ukrao kćer.</text:p>
      <text:p text:style-name="Text_20_body">Nakon Porinove smrti odbio svoju staru poziciju i povukao se iz političkog živo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08</meta:creation-date>
    <dc:creator>Generated</dc:creator>
    <dc:date>2026-09-13T16::20:08</dc:date>
    <dc:language>en-US</dc:language>
    <meta:editing-cycles>1</meta:editing-cycles>
    <meta:editing-duration>PT0S</meta:editing-duration>
    <dc:title>hr:5e:likovi:npcs:zdeslav</dc:title>
  </office:meta>
</office:document-meta>
</file>