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zurluk"/><text:bookmark-start text:name="__RefHeading___zurluk_1"/><text:bookmark-start text:name="zurluk"/>Zurluk<text:bookmark-end text:name="__RefHeading___zurluk_1"/><text:bookmark-end text:name="zurluk"/></text:h>
      <text:p text:style-name="Text_20_body">Vanplanetarno biće nalik divovskom mozgu koje obitava u <text:a xlink:type="simple" xlink:href="http://rumwiki.duckdns.org/doku.php?id=hr:mjesta:drugi_otok:burek:skriveno_skladiste" text:style-name="Internet_20_link" text:visited-style-name="Visited_20_Internet_20_Link">Skrivenom skladištu</text:a> kraj <text:a xlink:type="simple" xlink:href="http://rumwiki.duckdns.org/doku.php?id=hr:mjesta:drugi_otok:burek" text:style-name="Internet_20_link" text:visited-style-name="Visited_20_Internet_20_Link">Bureka</text:a>.</text:p>
      <text:p text:style-name="Text_20_body">Njegov interdimenzionalni brod se početkom 15. stoljeća srušio u blizini skladišta te tamo obitava od tad.</text:p>
      <text:p text:style-name="Text_20_body">Ima mogućnost razmnožavanja koristeći žive ljude kao jaslice za svoju djecu,</text:p>
      <text:p text:style-name="Text_20_body">Sina jednica ubili su mu posada <text:a xlink:type="simple" xlink:href="http://rumwiki.duckdns.org/doku.php?id=hr:likovi:grupe:rumgobbler_tvrtka" text:style-name="Internet_20_link" text:visited-style-name="Visited_20_Internet_20_Link">Rumgobble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8</meta:creation-date>
    <dc:creator>Generated</dc:creator>
    <dc:date>2026-09-13T16::19:38</dc:date>
    <dc:language>en-US</dc:language>
    <meta:editing-cycles>1</meta:editing-cycles>
    <meta:editing-duration>PT0S</meta:editing-duration>
    <dc:title>hr:5e:likovi:npcs:zurluk</dc:title>
  </office:meta>
</office:document-meta>
</file>