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pcs:gagbak"/><text:bookmark-start text:name="__RefHeading___gagbak_pompot_junior_klana_mykpit_1"/><text:bookmark-start text:name="gagbak_pompot_junior_klana_mykpit"/>Gagbak, Pompot junior, klana Mykpit<text:bookmark-end text:name="__RefHeading___gagbak_pompot_junior_klana_mykpit_1"/><text:bookmark-end text:name="gagbak_pompot_junior_klana_mykpit"/></text:h>
      <text:p text:style-name="Text_20_body">Funkcija : Kapetan broda <text:a xlink:type="simple" xlink:href="http://rumwiki.duckdns.org/doku.php?id=hr:likovi:grupe:rumgobbler_tvrtka" text:style-name="Internet_20_link" text:visited-style-name="Visited_20_Internet_20_Link">Rumgobbler</text:a></text:p>
      <text:p text:style-name="Text_20_body">Nadimak : Patuljak (iz gusarskih dana) , Bagdad, Beograd</text:p>
      <text:p text:style-name="Text_20_body">Klasa : Fighter</text:p>
      <text:p text:style-name="Text_20_body">Rasa : Gnom</text:p>
      <text:p text:style-name="Text_20_body">Alignment : CG (CrnoGorac)</text:p>
      <text:p text:style-name="Text_20_body">Veličina : sitan (ali dinamitan) , engl. small</text:p>
      <text:p text:style-name="Text_20_body">Brzina kretanja	: 25</text:p>
      <text:p text:style-name="Text_20_body">Dob : 57 (sa sesijom 1)</text:p>
      <text:p text:style-name="Text_20_body">Visina : 3,6 feet (1,1m)</text:p>
      <text:p text:style-name="Text_20_body">Masa : 55 (25kg)</text:p>
      <text:p text:style-name="Text_20_body">Oči : Amber</text:p>
      <text:p text:style-name="Text_20_body">Koža : Siva</text:p>
      <text:p text:style-name="Text_20_body">Kosa : <text:span text:style-name="del">crna ali je pročelav</text:span> crna srednje duga kosa debelih dlaka</text:p>
      <text:p text:style-name="Text_20_body">Priča do sada :
Bivši gusar pa pirat. Odrasao je na <text:a xlink:type="simple" xlink:href="http://rumwiki.duckdns.org/doku.php?id=hr:mjesta:black_sand:green_haven" text:style-name="Internet_20_link" text:visited-style-name="Visited_20_Internet_20_Link">Green Havenu</text:a>. Rano je pobjegao s otoka jer je zajebao stvar. Cijeli život je na moru. Funkcionalni alkoholičar. Voli zlato iznad svega. Ima fetiš na žene s brkovima, no o tome se ne priča javno. Ugrizao ga je vukodlak i nije mu se dalo izliječiti od likantrofije. Lijen u slobodno vrijeme. Voli šešire. Iznimno mišićav za gnoma. </text:p>
      <text:p text:style-name="Text_20_body">Kreacije :
1) Dimna bomba
2) Molotovljev koktel
3) Impact bolt
4) Jagermešter alkholno piće</text:p>
      <text:p text:style-name="Text_20_body"><text:span text:style-name="Strong_20_Emphasis">Epilog</text:span> </text:p>
      <text:p text:style-name="Text_20_body">Gagbak je nakon uskrsnuća osjetio još jači poriv da odmara od stalnih avantura. Odlučio se koncentrirati na Jegermešter i stvoriti proizvodnju. Recept je i dalje tajna, a magičan krumpir je najstrože čuvan sastojak.
S vremenom Gagbak je stvorio bogatstvo samo od kuhanja pića i dao si je napraviti villu sa malom lukom da njegov brod ima uvijek gdje pristati. Villa se nalazi na pola puta između Črnje Mure i grada na mostu. </text:p>
      <text:p text:style-name="Text_20_body">Kao i za presvjetlog Dordola, uzvišena teta Teuta je imala ponudu za Gagbaka. Predložila ju je poziciju Krotitelja zmajeva. Iako Gagbak nije vjerovao Teuti jer je očekivao da će tražiti od njega da širi njemu vjeru, prihvatio je poziciju zbog ljubavi prema zlatu. Tako je postao prvi rizničar novo Murinog stožera. Teuta je znala da je to posao stvoren za njega, jer kada volim šta radiš ne radiš ni dana. </text:p>
      <text:p text:style-name="Text_20_body">Gagbak je našao vremena posjetiti svoj rodni otok, gdje je po dolasku saznao da su ljudi skoro zaboravili na njega i njegovu kaznu. Obitelj ga je prihvatila natrag, i time je ispunio svoju dugogodišnju želju.</text:p>
      <text:p text:style-name="Text_20_body">Povremeno se nastavio baviti avanturama, zajedno sa Bakicom na Rumgobbler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36</meta:creation-date>
    <dc:creator>Generated</dc:creator>
    <dc:date>2026-09-13T16::20:36</dc:date>
    <dc:language>en-US</dc:language>
    <meta:editing-cycles>1</meta:editing-cycles>
    <meta:editing-duration>PT0S</meta:editing-duration>
    <dc:title>hr:5e:likovi:pcs:gagbak</dc:title>
  </office:meta>
</office:document-meta>
</file>