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pcs:learah"/><text:bookmark-start text:name="__RefHeading___learah_1"/><text:bookmark-start text:name="learah"/>Learah<text:bookmark-end text:name="__RefHeading___learah_1"/><text:bookmark-end text:name="learah"/></text:h>
      <text:p text:style-name="Text_20_body">Thiefling paladin u službi Wee-Jas.</text:p>
      <text:p text:style-name="Text_20_body">Nosi crni željezni oklop sa simbolima svoje božice, bori se sa magijama koje potiču iz njene vjere prema božici, buzdovanom i štitom. Ništa joj nije bitnije nego obavljanje njene misije prema božici, neki bi ju nazvali i fanatikom. Cilj je širenje vjere u svoju božicu.</text:p>
      <text:p text:style-name="Text_20_body">Prijateljica uy djetinjstva sa Dor' Dol-om.</text:p>
      <text:p text:style-name="Text_20_body">Također poznata kao kurva prokleta posadi Rumgobbler-a.</text:p>
      <text:p text:style-name="Text_20_body">Bivši član <text:a xlink:type="simple" xlink:href="http://rumwiki.duckdns.org/doku.php?id=hr:likovi:grupe:kkk" text:style-name="Internet_20_link" text:visited-style-name="Visited_20_Internet_20_Link">KKK-a od Rumgobbler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0</meta:creation-date>
    <dc:creator>Generated</dc:creator>
    <dc:date>2026-09-13T15::25:00</dc:date>
    <dc:language>en-US</dc:language>
    <meta:editing-cycles>1</meta:editing-cycles>
    <meta:editing-duration>PT0S</meta:editing-duration>
    <dc:title>hr:5e:likovi:pcs:learah</dc:title>
  </office:meta>
</office:document-meta>
</file>