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pcs:sestra_klarisa"/><text:bookmark-start text:name="__RefHeading___sestra_klarisa_1"/><text:bookmark-start text:name="sestra_klarisa"/>Sestra Klarisa<text:bookmark-end text:name="__RefHeading___sestra_klarisa_1"/><text:bookmark-end text:name="sestra_klarisa"/></text:h>
      <text:p text:style-name="Text_20_body"><text:span text:style-name="Strong_20_Emphasis">Rasa</text:span>: hooman</text:p>
      <text:p text:style-name="Text_20_body"><text:span text:style-name="Strong_20_Emphasis">Klasa</text:span>: cleric, crkva Jezuša Kristuša †</text:p>
      <text:p text:style-name="Text_20_body"><text:span text:style-name="Strong_20_Emphasis">Spol</text:span>: F</text:p>
      <text:p text:style-name="Text_20_body"><text:span text:style-name="Strong_20_Emphasis">Dob</text:span>: 66</text:p>
      <text:p text:style-name="Text_20_body"><text:span text:style-name="Strong_20_Emphasis">Visina</text:span>: 152 cm  (i pol)</text:p>
      <text:p text:style-name="Text_20_body"><text:span text:style-name="Strong_20_Emphasis">Težina</text:span>: 76 kg </text:p>
      <text:p text:style-name="Text_20_body"><text:span text:style-name="Strong_20_Emphasis">Boja kože</text:span>: svijetla put sa staračkim mrljama</text:p>
      <text:p text:style-name="Text_20_body"><text:span text:style-name="Strong_20_Emphasis">Opis</text:span>: Niska, debeljuškasta bakica u odori časne sestre sa drvenim križićem oko vrata i revolverom oko pasa. Prati ju vjerna mazga. Nitko ne zna koje boje joj je kosa. Navodno da izgleda strogo.</text:p>
      <text:p text:style-name="Text_20_body"><text:span text:style-name="Strong_20_Emphasis">Povezanost</text:span>: Sisters of mercy (samostan blizu <text:a xlink:type="simple" xlink:href="http://rumwiki.duckdns.org/doku.php?id=hr:mjesta:betezna:orah" text:style-name="Internet_20_link" text:visited-style-name="Visited_20_Internet_20_Link">Oraha</text:a>), mazga Mago (također zvana Mazda)</text:p>
      <text:p text:style-name="Text_20_body"><text:span text:style-name="Strong_20_Emphasis">Uloga u posadi</text:span>: brodska kuharica i dokt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51</meta:creation-date>
    <dc:creator>Generated</dc:creator>
    <dc:date>2026-09-13T17::09:51</dc:date>
    <dc:language>en-US</dc:language>
    <meta:editing-cycles>1</meta:editing-cycles>
    <meta:editing-duration>PT0S</meta:editing-duration>
    <dc:title>hr:5e:likovi:pcs:sestra_klarisa</dc:title>
  </office:meta>
</office:document-meta>
</file>