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hr:5e:mjesta:crnja_mura"/><text:bookmark-start text:name="__RefHeading___crnja_mura_1"/><text:bookmark-start text:name="crnja_mura"/>Črnja Mura<text:bookmark-end text:name="__RefHeading___crnja_mura_1"/><text:bookmark-end text:name="crnja_mura"/></text:h></table:table-cell></table:table-row></table:table></draw:text-box></draw:frame></text:p>
      <text:p text:style-name="Text_20_body">Črnju Mura kakva je bila nedugo nakon Teutina uznesenja. Za trenutno stanje kliknite <text:a xlink:type="simple" xlink:href="http://rumwiki.duckdns.org/doku.php?id=hr:mjesta:fantomski_otok:crnja_mura" text:style-name="Internet_20_link" text:visited-style-name="Visited_20_Internet_20_Link">ovdje.</text:a></text:p>
      <table:table table:style-name="Table">
        <table:table-column table:style-name="odt_auto_style_table_column_2_1"/>
        <table:table-column table:style-name="odt_auto_style_table_column_2_2"/>
        <table:table-row>
          <table:table-cell office:value-type="string" table:style-name="tablecell">
            <table:table table:style-name="Table">
              <table:table-column/>
              <table:table-column/>
              <table:table-row>
                <table:table-cell office:value-type="string" table:style-name="tableheader">
                  <text:p text:style-name="Table_20_Heading"> Črnja Mura  </text:p>
                </table:table-cell>
                <table:table-cell office:value-type="string" table:style-name="tableheader">
                  <text:p text:style-name="Table_20_Heading">  Metropolis 14 </text:p>
                </table:table-cell>
              </table:table-row>
              <table:table-row>
                <table:table-cell office:value-type="string" table:style-name="tablecell" table:number-columns-spanned="2">
                  <text:p text:style-name="tablealignleft">Najveći grad Zlatnog otočja i centar piratstva, trgovine i industrije.</text:p>
                </table:table-cell>
                <table:covered-table-cell/>
              </table:table-row>
              <table:table-row>
                <table:table-cell office:value-type="string" table:style-name="tablecell">
                  <text:p text:style-name="tablealignleft">Vlast</text:p>
                </table:table-cell>
                <table:table-cell office:value-type="string" table:style-name="tablecell">
                  <text:p text:style-name="tablealignleft">Oligarhijsko vijeće</text:p>
                </table:table-cell>
              </table:table-row>
              <table:table-row>
                <table:table-cell office:value-type="string" table:style-name="tablecell">
                  <text:p text:style-name="tablealignleft">Populacija</text:p>
                </table:table-cell>
                <table:table-cell office:value-type="string" table:style-name="tablecell">
                  <text:p text:style-name="tablealignleft">1,000,000</text:p>
                </table:table-cell>
              </table:table-row>
              <table:table-row>
                <table:table-cell office:value-type="string" table:style-name="tablecell">
                  <text:p text:style-name="tablealignleft">Jezici</text:p>
                </table:table-cell>
                <table:table-cell office:value-type="string" table:style-name="tablecell">
                  <text:p text:style-name="tablealignleft">Ljudski, Vilenjački, Gnomovski</text:p>
                </table:table-cell>
              </table:table-row>
              <table:table-row>
                <table:table-cell office:value-type="string" table:style-name="tablecell">
                  <text:p text:style-name="tablealignleft">Religije</text:p>
                </table:table-cell>
                <table:table-cell office:value-type="string" table:style-name="tablecell">
                  <text:p text:style-name="tablealignleft">Kupalo, Wee Jas, Procan, Teuta</text:p>
                </table:table-cell>
              </table:table-row>
              <table:table-row>
                <table:table-cell office:value-type="string" table:style-name="tablecell">
                  <text:p text:style-name="tablealignleft">Opasnosti</text:p>
                </table:table-cell>
                <table:table-cell office:value-type="string" table:style-name="tablecell">
                  <text:p text:style-name="tablealignleft">Pirati i šverceri, divlje zvijeri u okolici, manjak zakona u gradu</text:p>
                </table:table-cell>
              </table:table-row>
            </table:table>
          </table:table-cell>
          <table:table-cell office:value-type="string" table:style-name="tablecell">
            <table:table table:style-name="Table">
              <table:table-column/>
              <table:table-column/>
              <table:table-row>
                <table:table-cell office:value-type="string" table:style-name="tableheader" table:number-columns-spanned="2">
                  <text:p text:style-name="Table_20_Heading">Poznati stanovnici</text:p>
                </table:table-cell>
                <table:covered-table-cell/>
              </table:table-row>
              <table:table-row>
                <table:table-cell office:value-type="string" table:style-name="tablecell">
                  <text:p text:style-name="tablealignleft"><text:a xlink:type="simple" xlink:href="http://rumwiki.duckdns.org/doku.php?id=hr:likovi:npcs:roxy" text:style-name="Internet_20_link" text:visited-style-name="Visited_20_Internet_20_Link">Roxy</text:a></text:p>
                </table:table-cell>
                <table:table-cell office:value-type="string" table:style-name="tablecell">
                  <text:p text:style-name="tablealignleft">Vlasnik taverne roda i ministar kulture i prestiža</text:p>
                </table:table-cell>
              </table:table-row>
              <table:table-row>
                <table:table-cell office:value-type="string" table:style-name="tablecell">
                  <text:p text:style-name="tablealignleft"><text:a xlink:type="simple" xlink:href="http://rumwiki.duckdns.org/doku.php?id=hr:likovi:npcs:shiara_peferi" text:style-name="Internet_20_link" text:visited-style-name="Visited_20_Internet_20_Link">Shiara Lanori Peferi</text:a></text:p>
                </table:table-cell>
                <table:table-cell office:value-type="string" table:style-name="tablecell">
                  <text:p text:style-name="tablealignleft">Poznata piratska kapetanica i admiralica gradske flote</text:p>
                </table:table-cell>
              </table:table-row>
              <table:table-row>
                <table:table-cell office:value-type="string" table:style-name="tablecell">
                  <text:p text:style-name="tablealignleft"><text:a xlink:type="simple" xlink:href="http://rumwiki.duckdns.org/doku.php?id=hr:5e:likovi:npcs:zdeslav" text:style-name="Internet_20_link" text:visited-style-name="Visited_20_Internet_20_Link">Zdeslav</text:a></text:p>
                </table:table-cell>
                <table:table-cell office:value-type="string" table:style-name="tablecell">
                  <text:p text:style-name="tablealignleft">Umirovljeni gradonačelnik grada</text:p>
                </table:table-cell>
              </table:table-row>
              <table:table-row>
                <table:table-cell office:value-type="string" table:style-name="tablecell">
                  <text:p text:style-name="tablealignleft"><text:a xlink:type="simple" xlink:href="http://rumwiki.duckdns.org/doku.php?id=hr:5e:likovi:npcs:dorotea_eteron" text:style-name="Internet_20_link" text:visited-style-name="Visited_20_Internet_20_Link">Dorotea Eteron</text:a></text:p>
                </table:table-cell>
                <table:table-cell office:value-type="string" table:style-name="tablecell">
                  <text:p text:style-name="tablealignleft">Gradonačelnica naselja na Murinom Mostu</text:p>
                </table:table-cell>
              </table:table-row>
              <table:table-row>
                <table:table-cell office:value-type="string" table:style-name="tablecell">
                  <text:p text:style-name="tablealignleft"><text:a xlink:type="simple" xlink:href="http://rumwiki.duckdns.org/doku.php?id=hr:5e:likovi:pcs:gagbak" text:style-name="Internet_20_link" text:visited-style-name="Visited_20_Internet_20_Link">Gagbak, Pompot junior, klana Mykpit</text:a></text:p>
                </table:table-cell>
                <table:table-cell office:value-type="string" table:style-name="tablecell">
                  <text:p text:style-name="tablealignleft">Kapetan Rumgobblera - poznati pirat, kapitalist, heroj i član vijeća</text:p>
                </table:table-cell>
              </table:table-row>
            </table:table>
          </table:table-cell>
        </table:table-row>
      </table:table>
      <text:p text:style-name="Horizontal_20_Line"/>
      <table:table table:style-name="Table">
        <table:table-column/>
        <table:table-column/>
        <table:table-row>
          <table:table-cell office:value-type="string" table:style-name="tableheader" table:number-columns-spanned="2">
            <text:p text:style-name="Table_20_Heading">Karakteristike</text:p>
          </table:table-cell>
          <table:covered-table-cell/>
        </table:table-row>
        <table:table-row>
          <table:table-cell office:value-type="string" table:style-name="tablecell">
            <text:p text:style-name="tablealignleft">Piratska luka</text:p>
          </table:table-cell>
          <table:table-cell office:value-type="string" table:style-name="tablecell">
            <text:p text:style-name="tablealignleft">Mnoga roba ilegalna u drugim lukama, ovdje je vrlo dostupna. Stanovništvo je prirodno nepovjerljivo prema predstavnicima vlasti te ljudima povezanim s stranim državama.</text:p>
          </table:table-cell>
        </table:table-row>
        <table:table-row>
          <table:table-cell office:value-type="string" table:style-name="tablecell">
            <text:p text:style-name="tablealignleft">Trgovačka mreža</text:p>
          </table:table-cell>
          <table:table-cell office:value-type="string" table:style-name="tablecell">
            <text:p text:style-name="tablealignleft">Mura je popularno trgovačko odredište te postoji šansa da se ovdje mogu naći predmeti veće razine od razine naselja.</text:p>
          </table:table-cell>
        </table:table-row>
        <table:table-row>
          <table:table-cell office:value-type="string" table:style-name="tablecell">
            <text:p text:style-name="tablealignleft">Srce industrije</text:p>
          </table:table-cell>
          <table:table-cell office:value-type="string" table:style-name="tablecell">
            <text:p text:style-name="tablealignleft">Napučena Gnomovska četvrt osigurava da su u ovom gradu dostupni majstori i umjetnici svih vrsta. Ako se nešto ne može izraditi u Muri - nije ni vrijedno truda.</text:p>
          </table:table-cell>
        </table:table-row>
        <table:table-row>
          <table:table-cell office:value-type="string" table:style-name="tablecell">
            <text:p text:style-name="tablealignleft">Uvođenje reda</text:p>
          </table:table-cell>
          <table:table-cell office:value-type="string" table:style-name="tablecell">
            <text:p text:style-name="tablealignleft">Grad je u procesu prelaska iz bezakonja u neki privid reda, ali stanje je i dalje kaotično. Likovi u ovom gradu mogu očekivati slabiji ili čak nikakav odgovor vlasti na većinu zločina. Ipak, ako budu uhvaćeni, mogu se očekivati strože i često smrtne kazne neovisno o ozbiljnosti zločina.</text:p>
          </table:table-cell>
        </table:table-row>
      </table:table>
      <text:p text:style-name="Horizontal_20_Line"/>
      <table:table table:style-name="Table">
        <table:table-column table:style-name="odt_auto_style_table_column_6_1"/>
        <table:table-row>
          <table:table-cell office:value-type="string" table:style-name="tablecell">
            <text:p text:style-name="tablealignleft"><text:a xlink:type="simple" xlink:href="http://rumwiki.duckdns.org/doku.php?id=hr:mura:mapa" text:style-name="Internet_20_link" text:visited-style-name="Visited_20_Internet_20_Link">Mapa grada</text:a></text:p>
          </table:table-cell>
          <text:p text:style-name="Plugin_Wrap_Paragraph_Right aligned"><text:a xlink:type="simple" xlink:href="http://rumwiki.duckdns.org/doku.php?id=hr:mura:kvartovi" text:style-name="Internet_20_link" text:visited-style-name="Visited_20_Internet_20_Link">Gradski kvartovi</text:a></text:p>
        </table:table-row>
      </table:table>
      <text:p text:style-name="Horizontal_20_Line"/>
      <text:p text:style-name="Text_20_body">Najveći grad Zlatnog otočja.<text:line-break/>
Nalazi se na <text:a xlink:type="simple" xlink:href="http://rumwiki.duckdns.org/doku.php?id=hr:mjesta:fantomski_otok" text:style-name="Internet_20_link" text:visited-style-name="Visited_20_Internet_20_Link">Fantomskom otoku</text:a> u <text:a xlink:type="simple" xlink:href="http://rumwiki.duckdns.org/doku.php?id=hr:mjesta:fantomski_otok:uvala_sijena" text:style-name="Internet_20_link" text:visited-style-name="Visited_20_Internet_20_Link">Uvali Sijena</text:a>.</text:p>
      <text:p text:style-name="Text_20_body">Gradom vlada <text:a xlink:type="simple" xlink:href="http://rumwiki.duckdns.org/doku.php?id=hr:likovi:grupe:murin_stozer" text:style-name="Internet_20_link" text:visited-style-name="Visited_20_Internet_20_Link">Murin Stožer</text:a>.</text:p>
      <text:p text:style-name="Text_20_body">Što se brodom više približava samoj luci to bistro more postaje mutnije, crvene koralje mijenja smeđozelena morska salata a potom se dno više ni ne nazire. Nekoć prekrasno prozirnu vodu sada mijenja smeđa mutna voda koja pomalo i zaudara.</text:p>
      <text:p text:style-name="Text_20_body">Nije more jedino koje ovdje zaudara. Zrak počinje poprimati miris baruta, soli, povraćotina u alkohola. Mnogima se po prvi puta kada uplovljava u luku okrene želudac, dok starim morskim vukovima taj miris budi emocije. Znaju da su doma da su na najsigurnijem mjestu na svijetu, daleko od bilo kakve vlasti i zakona.</text:p>
      <text:p text:style-name="Text_20_body">Pred vama se pruža najveća luka koju ste vidjeli a iza nje grad koji nikada ne spava. Brojni brodovi parkirani na pučini nedaleko od luke ili u samoj luci pričaju priću ovoga grada. Nema pirata koji u ovoj luci barem jednom nije parkirao svoju ljepoticu. Nema trgovca koji barem jednom nije stao kupiti robu iz lokalnih skladišta. U ovom gradu nije bitno tko ste, koja ste rasa čime se bavite ili kako vam je prašukundjed izgledao. Bitno je samo da budete najjači.</text:p>
      <text:p text:style-name="Text_20_body">Stari ali održavani dokovi protežu se cijelom lukom. Iza dokova najprometnija ulica grada “Lungo Mare” koja prolazi lukom, uz samu obalu obilazi kule koje štite uvalu te se svečano spaja sama sa sobom preko mosta “Alto Gradu”. Lako je zaboraviti u konstantkom mirisu nikotina baruta i alkohola da ovaj grad ima i svoje osjetila ugodne aspekte. Pogled sa cijele Lungo Mare je bio inspiracija brojnim piscima ga napišu svoje pripovjetke, pjesme i epove. Jedna od poznatijih pijesmi je napisao “Ivan Kospić” “Raj u Paklu” Koja opisuje fozni pokušaj Elisije da pripoji Muru 1180.</text:p>
      <text:p text:style-name="Text_20_body">Na samoj lungo mare u Črnjoj Muri postoje samo dva tipa ustanova. Birtije i skladišta. Odavde i dolazi naziv grad koji nikada ne spava. U bilokoje doba dana ili noći tu se čuje žamor, veselje i svađa.</text:p>
      <text:p text:style-name="Horizontal_20_Line"/>
      <table:table table:style-name="Table">
        <table:table-column table:style-name="odt_auto_style_table_column_7_1"/>
        <table:table-column table:style-name="odt_auto_style_table_column_7_2"/>
        <table:table-row>
          <table:table-cell office:value-type="string" table:style-name="tablecell">
            <text:h text:style-name="Heading_20_3" text:outline-level="3"><text:bookmark-start text:name="__RefHeading___znamenite_lokacije_2"/><text:bookmark-start text:name="znamenite_lokacije"/>Znamenite Lokacije<text:bookmark-end text:name="__RefHeading___znamenite_lokacije_2"/><text:bookmark-end text:name="znamenite_lokacije"/></text:h>
            <text:p text:style-name="Text_20_body"><text:a xlink:type="simple" xlink:href="http://rumwiki.duckdns.org/doku.php?id=hr:mura:zapadna_luka:nova_roda" text:style-name="Internet_20_link" text:visited-style-name="Visited_20_Internet_20_Link">nova_roda</text:a></text:p>
            <text:p text:style-name="Text_20_body"><text:a xlink:type="simple" xlink:href="http://rumwiki.duckdns.org/doku.php?id=hr:mura:murnjani:maresilvam" text:style-name="Internet_20_link" text:visited-style-name="Visited_20_Internet_20_Link">Sirotište Maresilvam</text:a></text:p>
            <text:p text:style-name="Text_20_body"><text:a xlink:type="simple" xlink:href="http://rumwiki.duckdns.org/doku.php?id=hr:mura:palaca_mure" text:style-name="Internet_20_link" text:visited-style-name="Visited_20_Internet_20_Link">Gradonačelnikova palača</text:a></text:p>
            <text:p text:style-name="Text_20_body"><text:a xlink:type="simple" xlink:href="http://rumwiki.duckdns.org/doku.php?id=hr:mura:centar:mursko_kazaliste" text:style-name="Internet_20_link" text:visited-style-name="Visited_20_Internet_20_Link">Gradsko kazalište</text:a></text:p>
            <text:p text:style-name="Text_20_body"><text:a xlink:type="simple" xlink:href="http://rumwiki.duckdns.org/doku.php?id=hr:mura:karasova:sumnjiva_knjizara" text:style-name="Internet_20_link" text:visited-style-name="Visited_20_Internet_20_Link">Sumnjiva knjižara</text:a></text:p>
          </table:table-cell>
          <table:table-cell office:value-type="string" table:style-name="tablecell">
            <text:h text:style-name="Heading_20_3" text:outline-level="3"><text:bookmark-start text:name="__RefHeading___znameniti_likovi_3"/><text:bookmark-start text:name="znameniti_likovi"/>Znameniti likovi<text:bookmark-end text:name="__RefHeading___znameniti_likovi_3"/><text:bookmark-end text:name="znameniti_likovi"/></text:h>
            <text:p text:style-name="Text_20_body"><text:a xlink:type="simple" xlink:href="http://rumwiki.duckdns.org/doku.php?id=hr:likovi:npcs:roxy" text:style-name="Internet_20_link" text:visited-style-name="Visited_20_Internet_20_Link">Roxy</text:a></text:p>
            <text:p text:style-name="Text_20_body"><text:a xlink:type="simple" xlink:href="http://rumwiki.duckdns.org/doku.php?id=hr:5e:likovi:npcs:jozek" text:style-name="Internet_20_link" text:visited-style-name="Visited_20_Internet_20_Link">Jožek</text:a></text:p>
            <text:p text:style-name="Text_20_body"><text:a xlink:type="simple" xlink:href="http://rumwiki.duckdns.org/doku.php?id=hr:5e:likovi:npcs:ileana_toncic" text:style-name="Internet_20_link" text:visited-style-name="Visited_20_Internet_20_Link">Ileana Tončić</text:a></text:p>
            <text:p text:style-name="Text_20_body"><text:a xlink:type="simple" xlink:href="http://rumwiki.duckdns.org/doku.php?id=hr:5e:likovi:pcs:teuta" text:style-name="Internet_20_link" text:visited-style-name="Visited_20_Internet_20_Link">Teuta Otok</text:a></text:p>
            <text:p text:style-name="Text_20_body"><text:a xlink:type="simple" xlink:href="http://rumwiki.duckdns.org/doku.php?id=hr:5e:likovi:npcs:zdeslav" text:style-name="Internet_20_link" text:visited-style-name="Visited_20_Internet_20_Link">Zdesla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05</meta:creation-date>
    <dc:creator>Generated</dc:creator>
    <dc:date>2026-09-13T13::30:05</dc:date>
    <dc:language>en-US</dc:language>
    <meta:editing-cycles>1</meta:editing-cycles>
    <meta:editing-duration>PT0S</meta:editing-duration>
    <dc:title>hr:5e:mjesta:crnja_mura</dc:title>
  </office:meta>
</office:document-meta>
</file>