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rumwiki.duckdns.org/doku.php?id=hr:items:items" text:style-name="Internet_20_link" text:visited-style-name="Visited_20_Internet_20_Link">Domaći predmeti</text:a></text:p>
      <text:p text:style-name="Text_20_body"><text:a xlink:type="simple" xlink:href="http://rumwiki.duckdns.org/doku.php?id=hr:feats:feats" text:style-name="Internet_20_link" text:visited-style-name="Visited_20_Internet_20_Link">Domaći feats</text:a></text:p>
      <text:p text:style-name="Text_20_body"><text:a xlink:type="simple" xlink:href="http://rumwiki.duckdns.org/doku.php?id=hr:5e:carolije:carolije" text:style-name="Internet_20_link" text:visited-style-name="Visited_20_Internet_20_Link">Domaće čarolije</text:a></text:p>
      <text:p text:style-name="Text_20_body"><text:a xlink:type="simple" xlink:href="http://rumwiki.duckdns.org/doku.php?id=hr:5e:inventory:inventory" text:style-name="Internet_20_link" text:visited-style-name="Visited_20_Internet_20_Link">Predmeti u vlasništvu uprave</text:a></text:p>
      <text:p text:style-name="Text_20_body"><text:a xlink:type="simple" xlink:href="http://rumwiki.duckdns.org/doku.php?id=hr:5e:sesije:sesije" text:style-name="Internet_20_link" text:visited-style-name="Visited_20_Internet_20_Link">Kratki sažetci</text:a></text:p>
      <text:p text:style-name="Text_20_body"><text:a xlink:type="simple" xlink:href="http://rumwiki.duckdns.org/doku.php?id=hr:5e:mjesta:mjesta" text:style-name="Internet_20_link" text:visited-style-name="Visited_20_Internet_20_Link"> Lokacije u vrijeme Rumgobblera</text:a></text:p>
      <text:p text:style-name="Text_20_body"><text:a xlink:type="simple" xlink:href="http://rumwiki.duckdns.org/doku.php?id=hr:5e:likovi:npcs:popis" text:style-name="Internet_20_link" text:visited-style-name="Visited_20_Internet_20_Link">Popis NPC-ova</text:a></text:p>
      <text:p text:style-name="Text_20_body"><text:a xlink:type="simple" xlink:href="http://rumwiki.duckdns.org/doku.php?id=hr:5e:likovi:npcs:mrtvi" text:style-name="Internet_20_link" text:visited-style-name="Visited_20_Internet_20_Link">Pokojni npc-ovi</text:a></text:p>
      <text:p text:style-name="Text_20_body"><text:a xlink:type="simple" xlink:href="http://rumwiki.duckdns.org/doku.php?id=hr:likovi:pcs" text:style-name="Internet_20_link" text:visited-style-name="Visited_20_Internet_20_Link">Pcs</text:a></text:p>
      <text:p text:style-name="Text_20_body"><text:a xlink:type="simple" xlink:href="http://rumwiki.duckdns.org/doku.php?id=hr:5e:upute" text:style-name="Internet_20_link" text:visited-style-name="Visited_20_Internet_20_Link">Upute i priručni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9:03</meta:creation-date>
    <dc:creator>Generated</dc:creator>
    <dc:date>2026-09-13T11::59:03</dc:date>
    <dc:language>en-US</dc:language>
    <meta:editing-cycles>1</meta:editing-cycles>
    <meta:editing-duration>PT0S</meta:editing-duration>
    <dc:title>hr:5e:popis</dc:title>
  </office:meta>
</office:document-meta>
</file>