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0"/><text:bookmark-start text:name="__RefHeading___sesija_0alkoholom_protiv_svih_1"/><text:bookmark-start text:name="sesija_0alkoholom_protiv_svih"/>Sesija 0: “Alkoholom protiv svih”<text:bookmark-end text:name="__RefHeading___sesija_0alkoholom_protiv_svih_1"/><text:bookmark-end text:name="sesija_0alkoholom_protiv_svih"/></text:h>
      <text:p text:style-name="Text_20_body">Jednom prilikom Elixa se našla u gradu <text:a xlink:type="simple" xlink:href="http://rumwiki.duckdns.org/doku.php?id=hr:mjesta:deverol:tortuga" text:style-name="Internet_20_link" text:visited-style-name="Visited_20_Internet_20_Link">Tortuga</text:a> jer je čula da je tu viđen jedan od članova munjevitih lisica. Znala je da gazde te skupine je već nekoliko puta raspisivao natjećaj za inžinjere tražeći brod koji može ploviti po moru i zraku. Sljedeći glazbu i miris alkohola ubrzo ga je našla. Nakupinu krzna i sala koja se opijala u društvu sa još nekoliko interesantnih osoba. Bila je tu zloglasna Teuta te ne tolko popularan u ovim krajevima ali u Elysijinom moru dobro znan Gagbak.</text:p>
      <text:p text:style-name="Text_20_body">Njen plan pretjerano kompliciran za ono što želi postić, ali kasnije se pokazao efikasnim. Platiti rundu dvije tri, naliti cijelu krčmu do mile majke. I ubaciti bubu u uho maloj skupinici da ukradu brod iz luke. Nakon još par rundi pića plan je krenuo u akciju. Začulo se glasno deranje STUAAA SLJIII MIIII REEKALJAO i samo glasni udarac šake. Usljedilo je prekretanje stolova bacanje stolaca pa čak i pokoja magija. Kako su se zaštitara grada užurbano uputili prema sada već goručoj krčmi, mrtvo pijana skupina kasnije znana kao KKK se zaputila pravac luke. Nisu puno birali, prvi brod koj su vidjeli su zaposjeli, odrezali konoplje spustili jedra i krenuli isplovljavat… To bi bila prića vjerojatno da nisu imali bačvu ruma u krvotoku svaki. Tako da prava ptića je:</text:p>
      <text:p text:style-name="Text_20_body">“Zaposjeli su prvi brod koj su vidjeli, preljepu fregatu zbanu Zigmund. Odrezali konoplje spustili jedra krenuli se veselit bez kormilara za kormilom. Kako je brod bio paralelno porkiran radi nedavnog istovara robe brod je krenuo RAVNO u ostale parkitane brodeove. Svojim ledolomcem se poprilično efikasno zabio u jednig trgovačkog galeona te njega pogurao da se sudari sa drugim galeonom iste trgovačke skupine. Zaštitari koji su nosili kante da ugase požar u krčmi sad su čuli lomljene dasaka i škripanje brodskog trupa te jedan glasni NE OPET! Polovica zaštitara krenula je trčati prema luci da vidi kaj se dešava. Tamo su zatekli pet pijanih budala kako se jedva kreću te krš i brodolom iza njih. Po prilasku zaštitara Gagbak brzo je upogonio svoj srebrni jezik i rekao: “O hvala Davorru pa di ste do sada veću pobjegli u onom smjeru.” i pokazao rukom prema lijevo. Jedan od tri zaštitara je zakoračio a onda primjetio da njegovi kolege ne puše tu foru te već se pripremaju uhapsiti pijane pirate. Prvo prime Pakijana te mu stave lisice, nakon čega Lhearu, Gagbaka, Elixu i na posljetku prime Teutu. Koja ni pet ni šest udari kapetana garde koljenom u jaja izvadi luk prostrijeli drugog zaštitara, a trečeg koj je trčao prema njon izbjegne i on upadne u more. Oslobodi na brzinu Gagbaka i Lehearu kad se začuje još zaštitara. Pakiha se sjeti da je druid te se nabrzinu pretvori u miša nakon čega se vrati u normalnu formu. Gagbak pogleda malu crvenokosu gnomicu koja mu je obečala svašta šaptom u uho razmisli i na kraju ju prebaci prek ramena i krene trčati za ostatkom sad buduće posade. Ubrzo Pakijan koj je prevdvodio skupinu pijanih budala nanjuši rum na jednom od brodova. Te odluči se tamo sakriti. Kako je tko utrčavao za njim tako je rezao konop koj je držao brod zavezanim za luku. Spustili su jedra i uz dobro češkanje o druge brodove napokon je skupina KKK isplovila iz Tortuge na brodu zvanom Rum Transporter. Koj je negje tjekom te noći preimenovan u RumGobbler. Nakon sto su svi mamurni zaspali Elixa se oslobodila svojih lisica te odlučila u kapetanov dnevnik zapisat jednu neodrađenu dostavu. Onu za nju samu gazdi lisica zvanom Broz. Te se ponovno zavezala ostavivši kapetanski dnevnik u Pakijanovoj blizini.”</text:p>
      <text:p text:style-name="Text_20_body">—————————————————————————————————————————————————————<text:a xlink:type="simple" xlink:href="http://rumwiki.duckdns.org/doku.php?id=hr:5e:sesije:sesija_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34</meta:creation-date>
    <dc:creator>Generated</dc:creator>
    <dc:date>2026-09-13T14::27:34</dc:date>
    <dc:language>en-US</dc:language>
    <meta:editing-cycles>1</meta:editing-cycles>
    <meta:editing-duration>PT0S</meta:editing-duration>
    <dc:title>hr:5e:sesije:sesija_0</dc:title>
  </office:meta>
</office:document-meta>
</file>