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sesije:sesija_1"/><text:bookmark-start text:name="__RefHeading___sesija_1_i_2novi_poceci_1"/><text:bookmark-start text:name="sesija_1_i_2novi_poceci"/>Sesija 1 i 2: “Novi počeci”<text:bookmark-end text:name="__RefHeading___sesija_1_i_2novi_poceci_1"/><text:bookmark-end text:name="sesija_1_i_2novi_poceci"/></text:h>
      <text:p text:style-name="Text_20_body"><text:span text:style-name="Strong_20_Emphasis">Kapetanov dnevnik</text:span></text:p>
      <text:p text:style-name="Text_20_body">Dan 1-6</text:p>
      <text:p text:style-name="Text_20_body">Probudili smo se mamurni i zbunjeni. Očito nismo bili dovoljno zbunjeni jer smo našli i 5. putnika, mala gnomica imena <text:a xlink:type="simple" xlink:href="http://rumwiki.duckdns.org/doku.php?id=hr:5e:likovi:pcs:elixa" text:style-name="Internet_20_link" text:visited-style-name="Visited_20_Internet_20_Link">Elixa</text:a> sa kompleksom veličine… neznam kako drugačije bi objasnio onu mašineriju.
Uglavnoooom nakon relativno uspiješnog pristajanja sa novom posadom otišli smo proslavit i usput potražit kojeg malog od palube. Našli smo neku birtiju <text:a xlink:type="simple" xlink:href="http://rumwiki.duckdns.org/doku.php?id=hr:mura:zapadna_luka:nova_roda" text:style-name="Internet_20_link" text:visited-style-name="Visited_20_Internet_20_Link">Roda</text:a>… dobili smo koju rundu na kuću ma moglo bi se reć da je prolazna.</text:p>
      <text:p text:style-name="Text_20_body">Tamo smo se dogovorili da oglasi kako tražimo posadu, za to vrijeme smo se zaletili do adventurers guilda i odlučili da smo pizde i nećemo lovit čudovišta, kaj je slijedeće, više se nećemo bavit ni švercanjem hlača? Sva sreća pa sam bio lijen prigovarati, kao i uvijek.</text:p>
      <text:p text:style-name="Text_20_body">Uzeli smo oglas za ubit neku zvijer koja ubija domaće životinje, i zaputili smo se do ime sela (<text:a xlink:type="simple" xlink:href="http://rumwiki.duckdns.org/doku.php?id=hr:mjesta:fantomski_otok:kset" text:style-name="Internet_20_link" text:visited-style-name="Visited_20_Internet_20_Link">Kset</text:a>). Nakon kratkog istraživačkog rada zaključak je bio da seljaci znaju o toj zvijeri manje od nas, na našu sreću lijeni su kao i ja pa nisu zakopali ubijene životinje heh. Majkemi ozlijede su izgledale kao od zmaja, već sam mislio brinut a kad ono, netko se sjetio da možemo samo ubit koju divlju svinju i uzet nagradu… kolege razmišljaju kao pravi pirati, skoro pa sam bio ponosan. Nakon dugo traženja, na drugom kraju otoka na moru ugledali smo cirkusni brod koji samo kaj nije potonuo, i pronašli šape neke zvijeri pa smo ih pratili. </text:p>
      <text:p text:style-name="Text_20_body">Pronašli smo jednu rupu do koje su vodili tragovi i nakon krvavog obračuna imali dvije glave tigra. O tim tigrovima ću morat pričat unucima. Ubili smo još dvije divlje svinje jer smo mogli, jebem im mater njihovu, tigrovi su bili kao igra u usporedbi s njima. Odnijeli smo te glave i dobili 400 zlatnika. Hehe bit će ruma ni voda nam više neće trebat. Navečer nakon kratkog odmora i čišćenja otišli smo u Rodu po posadu, kandidati su bili srednja žalost, ali ako se u mojoj mladosti netko odlučio da bi činio dobrog gusara, nema razloga da naša nova posada ne bude prolazna.</text:p>
      <text:p text:style-name="Text_20_body"><text:span text:style-name="Strong_20_Emphasis">Kapetan Gagbak</text:span></text:p>
      <text:p text:style-name="Text_20_body"><text:a xlink:type="simple" xlink:href="http://rumwiki.duckdns.org/doku.php?id=hr:5e:sesije:sesija_0" text:style-name="Internet_20_link" text:visited-style-name="Visited_20_Internet_20_Link">&lt;---Prijašna sesija</text:a>————————————————————————————————————————————————<text:a xlink:type="simple" xlink:href="http://rumwiki.duckdns.org/doku.php?id=hr:5e:sesije:sesija_3" text:style-name="Internet_20_link" text:visited-style-name="Visited_20_Internet_20_Link">Sljedeća sesija---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9:02</meta:creation-date>
    <dc:creator>Generated</dc:creator>
    <dc:date>2026-09-13T13::29:02</dc:date>
    <dc:language>en-US</dc:language>
    <meta:editing-cycles>1</meta:editing-cycles>
    <meta:editing-duration>PT0S</meta:editing-duration>
    <dc:title>hr:5e:sesije:sesija_1</dc:title>
  </office:meta>
</office:document-meta>
</file>