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a_10"/><text:bookmark-start text:name="__RefHeading___sesija_10nova_prijateljstva_1"/><text:bookmark-start text:name="sesija_10nova_prijateljstva"/>Sesija 10: “Nova prijateljstva”<text:bookmark-end text:name="__RefHeading___sesija_10nova_prijateljstva_1"/><text:bookmark-end text:name="sesija_10nova_prijateljstva"/></text:h>
      <text:p text:style-name="Text_20_body">Dakle, ljudi moji… Tako šetam ja od grada do grada. Moj špek kraj mene. Dobre sam volje. Kad li, čujem ljude, smijeh i glazbu. Ispred mene grad i posvuda natpisi: Festival Pi®ata. Pomislim si, „čovječe, šta su Pi®ati i zakaj imaju svoj festival?“ I tako, Špek i ja uđemo unutra, a ono, nema pive! Razočarani i tužni zaključili smo da je ovo najjadniji festival na kojem smo bili od kad smo otišli iz sela. Vraćali smo se pokunjeno do ceste, kad nam je neki seronja doviknuo: „hej, putnice! Tražiš li koga da zakolje tu svinju? Dođi u moju radnju, ja sam mesar. To će biti najbolji špek u krugu od 200 kilometara!“ Krv mi je navrla u glavu, kako se samo usuđuje! Nasmiješila sam se, došla do njegove radnje i Špek ga je oborio na pod i sjeo na njega. Ja sam počela uništavati tu smrdljivu mesnicu.</text:p>
      <text:p text:style-name="Text_20_body">Nakon što sam razvalila sve, neki su mi prišli i zamolili me uslugu. Trebalo im je pomoći prenijeti ogromnu glavu neke beštije na sigurno. Rekoh si da ekipa zgleda dovoljno simpa, a i ta beštija izgledala je opako, pa nemreju bit negativci ak su to ubili. A i Špek voli pokazivat koliko je snažan. Nakon toga saznala sam da ima cijelu ekipu sa sobom i da idu okolo i tulumare pa malo ubijaju čudovišta. Bar sam tako shvatila.
Pitali su me da se družimo, pa zakaj ne. Možda Debeli nađe pivu, ipak ima bolji pogled s te visine. </text:p>
      <text:p text:style-name="Text_20_body">Na nekom štandu prodavali su napitke za neku igru. Bit igre je bilo popiti napitak pa se zabiti glavom u stup. Naravno da su pijanice to htjele probat. Treba je dobila krila, druga treba s lisicom kopita, a Debeli je postao NajDebeli. Bilo je urnebesno pa sam se pridružila. U drugoj rundi Treba je dobila još jedne rogove, Lisica treba je samo buljila u daljinu, ja sam se kotrljala okolo zbog debljine (sad znam zašto Špek voli blato. Puno je lakše kotrljat se nego hodat), a Debeli je bio u takvoj formi kakvu vjerojatno nikad nije imao (a ni neće). Zadnja runda- Treba je počela lajat. LAJAT. XD Trebo-lisica je trčala okolo brzinom munje, a Debeli se glasao kao konj. SVI BESKORISNI. Moja kosa se pretvorila u oružje i mogla sam lamatat njome :D <text:a xlink:type="simple" xlink:href="https://youtu.be/LC0972PvaNE?t=25" text:style-name="Internet_20_link" text:visited-style-name="Visited_20_Internet_20_Link">https://youtu.be/LC0972PvaNE?t=25</text:a>  Nagrada za ovo su bili neki drugi napitci. To sam prepustila ekipi jer ne želim kopita ili glasat se kao konj.</text:p>
      <text:p text:style-name="Text_20_body">Za to vrijeme su Lisica i Špek popili cijeli štand alkohola i ubili se kao svinje. Točnije kao svinja i lisica, lasica, mačka… neznam kaj je to. Nitko se nemre odlučit koja je životinja. Pa micek, pa lasica pa lisica pa opet micek… Odluči se ženo!</text:p>
      <text:p text:style-name="Text_20_body">Našli smo još jednu fora igru- utrka s hot dogovima. Kao stvoreno za Špeka! Onaj koji se utrkuje treba pojesti hot dog prije nego dotrči do druge zastavice. Na toj zastavici uzima novi hot dog i trči do sljedeće. Naravno da je pijana svinja kasnila na utrku. Niš koristi od njega. Čim je utrka krenula, ekipa je pokazala da su jako natjecateljski raspoloženi. Pričam o podmetanju nogu, ilegalnom korištenju magije, čak i jedenju tuđih hot dogova (to je bilo jako lijepo vidjet. Prava su familija), magije varke, ometanje, i BACANJU ŽIVOTINJA U FACU (jadan muco-lisek). Čak su i ptice napadale trkače! A kao finiš, bačve vode su prolivene na stazu. Debeli se samo odsklizao po blatu do cilja. Valjda ima svinjske krvi u sebi jer su i on i Špek zgledali veseli ko svinje u blatu.</text:p>
      <text:p text:style-name="Text_20_body">Nažalost, Debelog je nakon toga trebalo oživljavati. Treba ga je čak i objesila naopačke da mu krv dođe nazad u glavu. Došao je k sebi i dobio konja i kočiju punu bačvi ruma. Ja ne znam zašto su ti ljudi tako opsjednuti rumom. To piće je odvratno. A pive nema skoro nigdje.  Odlučila sam ih pitat mogu li mi pomoći ubiti beštije- gobline. Rekli su da! Samo im moram zauzvrat napraviti nekoliko oružja i kvit smo! Genocid za tehnologiju. Mama bi se ponosila mnome. Debeli je magijom ispisao na nebu da smo svi zakon i da Špek nije meso i još ostalih baljezgarija, i svi smo bili sretni. Mirno ću spavati sad kad znam da imam ekipu iskusnih, malo pijanih boraca iza sebe da pobijem te štakore.</text:p>
      <text:p text:style-name="Text_20_body"><text:a xlink:type="simple" xlink:href="https://youtu.be/y6Sxv-sUYtM" text:style-name="Internet_20_link" text:visited-style-name="Visited_20_Internet_20_Link">https://youtu.be/y6Sxv-sUYtM</text:a></text:p>
      <text:p text:style-name="Text_20_body"><text:a xlink:type="simple" xlink:href="http://rumwiki.duckdns.org/doku.php?id=hr:5e:sesije:sesija_9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11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02</meta:creation-date>
    <dc:creator>Generated</dc:creator>
    <dc:date>2026-09-13T13::29:02</dc:date>
    <dc:language>en-US</dc:language>
    <meta:editing-cycles>1</meta:editing-cycles>
    <meta:editing-duration>PT0S</meta:editing-duration>
    <dc:title>hr:5e:sesije:sesija_10</dc:title>
  </office:meta>
</office:document-meta>
</file>