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1"/><text:bookmark-start text:name="__RefHeading___sesija_11pokolj_kod_piata_1"/><text:bookmark-start text:name="sesija_11pokolj_kod_piata"/>Sesija 11: “Pokolj kod Piata”<text:bookmark-end text:name="__RefHeading___sesija_11pokolj_kod_piata_1"/><text:bookmark-end text:name="sesija_11pokolj_kod_piata"/></text:h>
      <text:p text:style-name="Text_20_body">Pakian je našao starog frenda među sviračima. Valjda se znaju s anonimnih alkoholičara. Pošto nam se nije spavalo, ekipa se odlučila napit. Treba s muco-lisicom mi je pomogla dogovoriti bačvu i pol pive (!!!!) u zamjenu za uslugu pratnje teti s velikim ušima do njenog grada nakon festivala (zove se nekak čudno- Solana, Solin, Solud- ne znam). Uz to rekla je da ju slobodno posjetimo u njenom baru. Teti smo doslovno uzele sav alkohol sa štanda. Carica je. Kada smo se vratile u zajednički šator, svi su se bacili na pijančevanje. Ja sam popila bačvu pive sama, a alkoholičari su se bacili na rum.</text:p>
      <text:p text:style-name="Text_20_body">Ujutro smo ostatak alkohola ostavili kod tete sa štandom i krenuli prema špiljama s goblinima. Nakon cjelodnevnog hodanja, stigli smo do špilja. Dok su ostali raspravljali o planu, odlučila sam da previše razmišljaju (i pričaju) pa sam uletila u špilju. Mislim da su se naljutili na mene zbog toga XD Nekoliko goblina nas je već dočekalo na ulazu pa smo njih riješili bez problema te je ekipa čula ostatak tih štakora dublje u špiljama.</text:p>
      <text:p text:style-name="Text_20_body">Kada smo došli do vrata velike dvorane, gdje su se svi ostali goblini skupili, odlučili smo se za Trojansku Taktiku- pokucali smo i viknuli: „Dostava!“. Ne bi vjerovali, ali upalilo je. Očito goblini nisu čitali drevna djela o ratovima. Nažalost, ipak imaju malo mozga pa kad su otvorili vrata i vidjeli hrpu mamurnih ratnika s izvučenim oružjima i odjećom sa sasušenom krvi, u panici su zalupili vratima vičući: „Nije dostava! Nije dostava!“. Zaključali su vrata, pizde. Mi smo odlučili probati još jednom. Treba me pitala kako se kaže „Pošta!“ na gnomskom pa sam joj rekla. Blesača je promijenila naglasak i izostavila slovo te viknula punim glasom: „Medvjedi!“. Nije ni čudo da su dodatno zaključali vrata! Meni je to bilo urnebesno, ali drugi su bili razočarani. Rekla sam da joj je super izgovor. Vrlo obećavajuće   XD </text:p>
      <text:p text:style-name="Text_20_body">Nakon toga smo odlučila da moramo prijeći na taktike veće razine. Upotrijebili smo drevnu taktiku Orkovske škole zvanu Glavom U Zid, točnije u ovom slučaju u Vrata. Još jednom, drevni ratnici su nam pomogli svojom mudrošću. Stvarno su znali koristiti se svojim glavama. Treba se zabila u vrata i srušila ih. Mislim da je lik djevojke samo magična maska. Ispod je sigurno ork od 200 kila. Pošto su goblini u dvorani bili raštrkani i bilo ih je 30-ak, napali smo ih svime što imamo kako bi bili što učinkovitiji, a i brži. Bili su kao štakori na roštilju. Dobivali su strijele i metke u glave, a ako se pomaknu makar milimetar, nabili su se na magične šiljke koji su virili iz poda. Nakon koljačine, našli smo nekoliko škrinja koje su čuvali. U jednoj su bila dva magična plašta, druga je bila puna bakrenih novčića, a treća 2 bodeža, novčić od platine i 15 zlatnih novčića. Podijelili smo sve među sobom. Svaka čast ekipi.</text:p>
      <text:h text:style-name="Heading_20_3" text:outline-level="3"><text:bookmark-start text:name="__RefHeading___nova_oruzja_za_ekipu_2"/><text:bookmark-start text:name="nova_oruzja_za_ekipu"/>Nova oružja za ekipu<text:bookmark-end text:name="__RefHeading___nova_oruzja_za_ekipu_2"/><text:bookmark-end text:name="nova_oruzja_za_ekipu"/></text:h>
      <text:p text:style-name="Text_20_body">U zamjenu za pomoć u genocidu, obećala sam da ću ekipi napraviti nova automatizirana oružja. Mori uvijek održi svoju riječ.</text:p>
      <text:p text:style-name="Text_20_body">„Snajper“ – pištolj sa ciljnikom na sebi, ima 6 metaka, precizniji od prosječnog pištolja, šteta: 1D10 + 3</text:p>
      <text:p text:style-name="Text_20_body">„Mitraljez“ – puška s kundakom, 10 metaka u spremniku, spremnik je vrečica u kojoj se inače nose meci samo okrenuta naopačke i zakvačena mehanizmom, zbog ovoga ga treba tresti da meci upadnu u cijev, misfire na svaki 3. broj, šteta: D4</text:p>
      <text:p text:style-name="Text_20_body">Automatizirana praćka – izgleda kao malo duža kubura, 3 - 6 kamenčića po pucnju u cijevi, šteta: D6 po kamenčiću</text:p>
      <text:p text:style-name="Text_20_body">Automatiziran luk</text:p>
      <text:p text:style-name="Text_20_body">Uz sve to, svakome po mala vrečica paf-paf praha.</text:p>
      <text:p text:style-name="Text_20_body">Prijedlozi za imena po redu: Sokol (mislim da razlog nije potrebno objašnjavati), Žderonja (jer ždere metke), Odron (kamenja, kužite? He he) i St®ela (ako je ikoga naljutio ovaj pun, deal with it. I am not sorry). Alternativno, mogu se zvati Din- Din, Dum-Dum, Dam-Dam i Mali D(upli) XD </text:p>
      <text:p text:style-name="Text_20_body"><text:span text:style-name="Strong_20_Emphasis">Mori out!</text:span></text:p>
      <text:p text:style-name="Text_20_body"><text:a xlink:type="simple" xlink:href="http://rumwiki.duckdns.org/doku.php?id=hr:5e:sesije:sesija_10" text:style-name="Internet_20_link" text:visited-style-name="Visited_20_Internet_20_Link">&lt;---Prijašna sesija</text:a>————————————————————————————————————————————————<text:a xlink:type="simple" xlink:href="http://rumwiki.duckdns.org/doku.php?id=hr:5e:sesije:sesija_1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5:58</meta:creation-date>
    <dc:creator>Generated</dc:creator>
    <dc:date>2026-09-13T15::25:58</dc:date>
    <dc:language>en-US</dc:language>
    <meta:editing-cycles>1</meta:editing-cycles>
    <meta:editing-duration>PT0S</meta:editing-duration>
    <dc:title>hr:5e:sesije:sesija_11</dc:title>
  </office:meta>
</office:document-meta>
</file>