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5"/><text:bookmark-start text:name="__RefHeading___sesija_15piratska_nostalgija_1"/><text:bookmark-start text:name="sesija_15piratska_nostalgija"/>Sesija 15: “Piratska nostalgija”<text:bookmark-end text:name="__RefHeading___sesija_15piratska_nostalgija_1"/><text:bookmark-end text:name="sesija_15piratska_nostalgija"/></text:h>
      <text:p text:style-name="Text_20_body">Dan 4.:</text:p>
      <text:p text:style-name="Text_20_body">Prestala sam brojiti više, čini se kao da nikad nećemo otići. Pokušavam ostati profesionalna oko posade, ali mislim da i oni polako shvaćaju da nisam na domaćem terenu.</text:p>
      <text:p text:style-name="Text_20_body">Danas smo imali shopping dan, čak sam i malo uživala. Novi fancy armor za travara, nove Đaković strijele za mene. Znam da su stvarno fancy jer sam već gusarila par njihovih brodova i lijepo se zaradilo.
Sam grad i nije tako loš, bar ima izbora dućana jedino su običaji malo čudni. Npr podizanje spomenika skladištarima. Ipak najdraži su mi dućani magične opreme, definitivno moramo “zaplijenit” jedan prije nego odemo.</text:p>
      <text:p text:style-name="Text_20_body">Nažalost jedini takav dućan u koji smo ušli bio je od nekog travara, a izgleda da se svi ti narkići poznaju. Jedino ne znam dal imaju potrebom za travom jer tak izgledaju il tak izgledaju zbog te trave, morat ću pitat oko sokolovo jednom
Sve u svemu vrhunac dana bila je fancy večera u.. Nekom restoranu, nisam se potrudila zapamtit ime, pa čak nemaju ni kikiriki gospeti.</text:p>
      <text:p text:style-name="Text_20_body">Uz vrhunske gurmansku večeru od kPlus hrenovki, kaufland kečapa i pratećih marinada, imali smo aperitive iz Pitkog trokuta. Bilo je tako lipo sitit se doma, ae. Tribali bi positi na lito malo doli, pa na marendu i školjke, da vide ovi moji galebi kaki se živi
I upravo sam se sjetila da nisam još miceka vratila u normalu. Bolje da se bacim na to prije nego mi proba prokopat put do mozga<text:line-break/>
Kraj zapisa.</text:p>
      <text:p text:style-name="Text_20_body"><text:span text:style-name="Strong_20_Emphasis">Bosun Rumgobblera</text:span></text:p>
      <text:p text:style-name="Text_20_body"><text:a xlink:type="simple" xlink:href="http://rumwiki.duckdns.org/doku.php?id=hr:5e:sesije:sesija_14" text:style-name="Internet_20_link" text:visited-style-name="Visited_20_Internet_20_Link">&lt;---Prijašna sesija</text:a>————————————————————————————————————————————————<text:a xlink:type="simple" xlink:href="http://rumwiki.duckdns.org/doku.php?id=hr:5e:sesije:sesija_1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03</meta:creation-date>
    <dc:creator>Generated</dc:creator>
    <dc:date>2026-09-13T15::26:03</dc:date>
    <dc:language>en-US</dc:language>
    <meta:editing-cycles>1</meta:editing-cycles>
    <meta:editing-duration>PT0S</meta:editing-duration>
    <dc:title>hr:5e:sesije:sesija_15</dc:title>
  </office:meta>
</office:document-meta>
</file>