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22"/><text:bookmark-start text:name="__RefHeading___sesija_22ispit_odanosti_1"/><text:bookmark-start text:name="sesija_22ispit_odanosti"/>Sesija 22: “Ispit odanosti”<text:bookmark-end text:name="__RefHeading___sesija_22ispit_odanosti_1"/><text:bookmark-end text:name="sesija_22ispit_odanosti"/></text:h>
      <text:p text:style-name="Text_20_body">Brod sam popravila ponovo…
Dosta mi je više stajanja uz brod i plovidbe, želim malo akcije. I bogme dobila sam akcije. Odmah taj dan navečer imala sam najčudniji dan svojega života. Pakijan ono veliko klupko spoljepljene dlake je upao u moj san. Navodno je našao nekakvog plišanog jednoroga koji mu to omugačava. San je bio fakat zabavan nakon kaj smo malo se potrudili uspjeli smo sumonati cijeli kasino u mom snu.</text:p>
      <text:p text:style-name="Text_20_body">Cijeli drugi dan smo proveli hvatajući i gradelirajući divovske rakove. Pokušala sam ljudima pokazat svoju novu igračkicu koja je zamjenila špranjeka. Nitko nije bio previše impresioniran nažalost. Kada je došla Lhearina smjena ona je odlučila nam pokazati kurac i odjebat nas pa na spavanje… Osmisli smo pakleni plan kako ju natjerati da radi više za brod.</text:p>
      <text:p text:style-name="Text_20_body">Naša mala šala je završila tako da je Learah odlučila rage quitati. Ja sam ju pokušala zadržati otkrivajući svoju dugočuvajuću tajnu i bacila sam “tatin” prsten. U kratko nije uspješno prošlo.</text:p>
      <text:p text:style-name="Text_20_body">Naponon smo pristali u Dardane i otišli se napiti (svi osim mene naravno) ko guzice u Maria. Naravno da je Mori bila tamo. Svaki put kada želim nešto lijepo ona je tu. Napokon sam napustila brod i evo nje… Pokazivala mi je svoj novi “izum”</text:p>
      <text:p text:style-name="Text_20_body">Nadam se da će se isplatiti sutradan to što sam ju danas trpila.</text:p>
      <text:p text:style-name="Text_20_body"><text:span text:style-name="Strong_20_Emphasis">Elixa</text:span></text:p>
      <text:p text:style-name="Text_20_body"><text:a xlink:type="simple" xlink:href="http://rumwiki.duckdns.org/doku.php?id=hr:5e:sesije:sesija_21" text:style-name="Internet_20_link" text:visited-style-name="Visited_20_Internet_20_Link">&lt;---Prijašna sesija</text:a>————————————————————————————————————————————————<text:a xlink:type="simple" xlink:href="http://rumwiki.duckdns.org/doku.php?id=hr:5e:sesije:sesija_2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09</meta:creation-date>
    <dc:creator>Generated</dc:creator>
    <dc:date>2026-09-13T17::58:09</dc:date>
    <dc:language>en-US</dc:language>
    <meta:editing-cycles>1</meta:editing-cycles>
    <meta:editing-duration>PT0S</meta:editing-duration>
    <dc:title>hr:5e:sesije:sesija_22</dc:title>
  </office:meta>
</office:document-meta>
</file>