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23"/><text:bookmark-start text:name="__RefHeading___sesija_23kobna_osveta_i_kobne_posljedice_1"/><text:bookmark-start text:name="sesija_23kobna_osveta_i_kobne_posljedice"/>Sesija 23: “Kobna osveta i kobne posljedice”<text:bookmark-end text:name="__RefHeading___sesija_23kobna_osveta_i_kobne_posljedice_1"/><text:bookmark-end text:name="sesija_23kobna_osveta_i_kobne_posljedice"/></text:h>
      <text:p text:style-name="Text_20_body"><text:span text:style-name="Strong_20_Emphasis">Dordolov dnevnik</text:span> </text:p>
      <text:p text:style-name="Text_20_body">Nakon što sam napustio Debelu Katarinu, zbog Leare moje stare prijateljice. Otišao sam u birtiju na kavu, nakon toga zanimljiv mali lik mi je prisao. Trazi je nekakvu zabu, pitao sam ga za posao i rekao mi je da se nademo u Mariju uskoro. Osim toga raspitivala se oko njegovog slucaja neka guštericay bila je jako sumnjiva nakešena izraza lica. I nju je pozvao s nama. Zapletom okolnosti smo saznali da je žaba zajedno s nekom ogromnom kornjačom te da karavan vozi van grada sa njima. </text:p>
      <text:p text:style-name="Text_20_body">Pratili smo karavan motrili kornjaču koja je ponekad naizgled izgledala otrovano od strane žabe. Bezubica nas je poslala nazad u grad, jer smo zaključiki da se žaba skriva u vojnom središtu. Dok smo se udaljavali inzinjerka broda je palila vagone karavana dok su zaštitari ju ganjali. Pretražili smo sve u vojnom središtu bez traga. Tek tada smo shvatili da nam je Bezubica lagala. Vratili smo se do karavana trčeči. </text:p>
      <text:p text:style-name="Text_20_body">Zatekli smo Bezubicu i kornjaču kako sjede na istom mjestu kao i prije. Odlucili smo se sjesti kod njih na vagon, čekati i promatrati… Međutim ništa se nije dešavalo, Debeli je otišao ubit oko, kapetan i ja ostali smo na njihovom vagonu. Nakon sto se debeli odmorio navodno je zamjenio magije koje moze koristiti te je osjetio da je dekica otrovana. Dopizdilo nam je i potplatili smo vozača i trgovca da stane sa strane i naredili beuzubici i kornjači da ostanu, ostale smo pustili da idu. Otkrili smo konačno žabu ispod dekice. Nakon napete bitke i izbijanja zubi bezubici (heh) imali smo zabu zamotanu u dekicu i saznanje da je Bezubica bila ljudožder (kao da nitko nije vidio da to ide tome.. glupača). </text:p>
      <text:p text:style-name="Text_20_body">Vratili smo se nazad u grad, putem smo sreli inžinjerku… Mrtvu… Tak je to kad odlučiš zapaliti pola karavana. Sam protiv petorice, rijetko tko može. Ahhh… Nadam se da se nisam zajebao pridruživši se ovoj posadi.. čudni su ali mi se čini da će putovanje s njima barem biti zabavno. Sada se idem porazgovarati s posadom da ih bolje upoznam.</text:p>
      <text:p text:style-name="Text_20_body"><text:a xlink:type="simple" xlink:href="http://rumwiki.duckdns.org/doku.php?id=hr:5e:sesije:sesija_22" text:style-name="Internet_20_link" text:visited-style-name="Visited_20_Internet_20_Link">&lt;---Prijašna sesija</text:a>————————————————————————————————————————————————<text:a xlink:type="simple" xlink:href="http://rumwiki.duckdns.org/doku.php?id=hr:5e:sesije:sesija_24"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8:58</meta:creation-date>
    <dc:creator>Generated</dc:creator>
    <dc:date>2026-09-13T13::28:58</dc:date>
    <dc:language>en-US</dc:language>
    <meta:editing-cycles>1</meta:editing-cycles>
    <meta:editing-duration>PT0S</meta:editing-duration>
    <dc:title>hr:5e:sesije:sesija_23</dc:title>
  </office:meta>
</office:document-meta>
</file>