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25"/><text:bookmark-start text:name="__RefHeading___sesija_25novi_novi_pocetci_1"/><text:bookmark-start text:name="sesija_25novi_novi_pocetci"/>Sesija 25: “Novi, novi početci”<text:bookmark-end text:name="__RefHeading___sesija_25novi_novi_pocetci_1"/><text:bookmark-end text:name="sesija_25novi_novi_pocetci"/></text:h>
      <text:p text:style-name="Text_20_body">Napokon smo otišli iz prokletog Dardanija, taj grad nam je donio samo nevolju, zapravo nam je više odnio nego donio :'( . Odredište nam je Novigrad, grad zidina i lošeg dizajna kuća. Naravno da nevolja nije prestala pri odlasku, tek tada smo skužili da uopće nemamo topovske kugle i barut, ali barem izgledamo opasno s tim topovima… mislim da je u nedostatku krivaca najbolje okriviti Jelenu, ona je ipak časnica za logistiku i još je nije ni bilo cijelo vrijeme, mislim da je zavrijedila tjedan dana ribanja palube za takav propust? morat ću još razmisliti, ipak se inače trudi.</text:p>
      <text:p text:style-name="Text_20_body">Malo nakon početka, u potpalublju broda dok smo tražili kurs i učili Pakijana kako navigirati pomoću mape a ne samo očiju, uspostavilo se da imamo slijepog putnika, Pakijanovu sjenu. Sjena je zapravo kleptoman u obliku pseudodragona, i kad sam ga htio kazniti keelhaulingom nisu se dali, i onda se čude zašto ima ovakvih kršenja pravila… Pakijan ga je zadržao, čak mu i daje plaću iz svojeg džepa, kaj je uredu jer iz fonda za brod ne bi dobio hehe.</text:p>
      <text:p text:style-name="Text_20_body">Nakon trećine puta pretražila nas je mornarica Horugve, bio sam toliko umoran da me nisu ni probudili za vrijeme praživanja, srećom nisu ništa našli, možda nam je to znak da slabo švercamo, nije ni čudo kaj stalno fali para.</text:p>
      <text:p text:style-name="Text_20_body">U daljini na zapadu čuli smo zvukove bitke, posada se nije složila da odemo pokrasti sve vrijedno nakon bitke, i Dordol jer napokon skužio da smo zapravo pirati. Nije mu smetalom, znao sam da je dobar izbor čim sam ga vidio, još da nije toliko pohlepan na novce jao jao.
Nažalost more nije bilo mirno, skoro smo se zabili u brod usred otvorenog mora, srećom posada je pokazala da je zaslužila plaću za ovaj mjesec.</text:p>
      <text:p text:style-name="Text_20_body">Dolaskom u Novigrad, odmah su nas ponovno pretražili i proglasili nečistima, stvarno neznam od kud ima ta ideja. No vratili smo im ruganjem, pogotovo onom glavnom koji umjesto kroz usta priča kroz nos, ali glavno da smo mi nečisti.</text:p>
      <text:p text:style-name="Text_20_body">Kao nagradu otišli smo na pivu, saznali da postoji igra Gwent, i neku od nas su se možda napili i izgubili u gradu, no nećemo imenovati.</text:p>
      <text:p text:style-name="Text_20_body"><text:span text:style-name="Strong_20_Emphasis">Kapetan Gagbak</text:span></text:p>
      <text:p text:style-name="Text_20_body"><text:a xlink:type="simple" xlink:href="http://rumwiki.duckdns.org/doku.php?id=hr:5e:sesije:sesija_24" text:style-name="Internet_20_link" text:visited-style-name="Visited_20_Internet_20_Link">&lt;---Prijašna sesija</text:a>————————————————————————————————————————————————<text:a xlink:type="simple" xlink:href="http://rumwiki.duckdns.org/doku.php?id=hr:5e:sesije:sesija_26"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06</meta:creation-date>
    <dc:creator>Generated</dc:creator>
    <dc:date>2026-09-13T13::29:06</dc:date>
    <dc:language>en-US</dc:language>
    <meta:editing-cycles>1</meta:editing-cycles>
    <meta:editing-duration>PT0S</meta:editing-duration>
    <dc:title>hr:5e:sesije:sesija_25</dc:title>
  </office:meta>
</office:document-meta>
</file>