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6"/><text:bookmark-start text:name="__RefHeading___sesija_26speceraj_sumnjivih_prilika_1"/><text:bookmark-start text:name="sesija_26speceraj_sumnjivih_prilika"/>Sesija 26: “Špeceraj sumnjivih prilika”<text:bookmark-end text:name="__RefHeading___sesija_26speceraj_sumnjivih_prilika_1"/><text:bookmark-end text:name="sesija_26speceraj_sumnjivih_prilika"/></text:h>
      <text:p text:style-name="Text_20_body">Nakon noći opijanja u “Rosmery time”-u vratili smo se do broda, uz puno sreće i mnogo smijeha. Sutradan smo krenuli u shopping za razno raznim potrepštinama za brod. Prvo smo naoružali brod kuglama i barutom, tako da nam topovi ne stoje kao ukras. Transakcija je bila obavljena putem tački, u nekoliko navrata.</text:p>
      <text:p text:style-name="Text_20_body">Sljedeća postaja je bila “Špeceraj”, nekakva vrsta dućana/samoposluge, jako zbunjujuće. Znači tamo uđete i dobijete košaru ili kolica (ne možete to uzeti za doma :( ) i onda kada obavite špeceraj ( kako bi se dalo zaključiti iz imena ), dođete na pult di platite. Postoje dva različita pulta, nije mi baš jasno zašto ali svejedno. Tete su čudne i ne vraćaju kusur, i kakav je to račun 34.99 dukata, veliki gradovi su čudni :/</text:p>
      <text:p text:style-name="Text_20_body">Kako smo Bagdad i ja izlazili iz dućana tamo nas je dočekala neka čudna figura, stajao je pokraj Jelene koja nas je također čekala, malo awkwaaard. Rekao je ako nas zanima neki piratski posao da ga nađemo u luci. Rekli smo da ćemo razmisliti i krenuli dalje. Ubrzo smo sreli karavanu koja je krenula iz Dardania, kratko ( tj. poduže ) smo popričali s Dumom koji nije imao nikakvih novih vijesti.</text:p>
      <text:p text:style-name="Text_20_body">Iskreno na sastanak smo skoro zaboravili, ali slučajno smo naišli na tu čudnovatu figuru pa rekli ajde de da usput i to obavimo. Nekih šest brodova on našeg nalazio se “The Poop Scopper”, predivno ime broda ( posada se vjv naziva Seronje ). Kapetan broda ( čudnovata figura ) je predložio pljačku trgovačkog broda, imali su neku dobru dojavu ali fali im još jedan brod za tu akciju. Kao “pravi” pirati zaključili smo da je ponuda predobra i nastavili svojim putem uz izmjenu par narodnih psovki i ružnih imena. </text:p>
      <text:p text:style-name="Text_20_body">Nešto kasnije kada smo se svi skupili na brodu, tada smo Jelena i ja poslali Pufleka i Miceka u izvidnicu ekipe Seronja. Nakon par minuta nakon što se nisu vratili pozvali smo ih natrag i saznali da su ih ulovili i pokušavali prisiliti na borbu, stvarno su seronje. Zatim nakon toga kapetan Seronja je došao do našeg broda, neki čudnim magijama i detektivskim znanjima je zaključio da su to bile naše beštije :O</text:p>
      <text:p text:style-name="Text_20_body">U međuvremenu smo saznali da postoji nagrada od 4000 dukata za informacije o Elixinom ubojici. I nakon pomno razrađenog plana skoro smo završili na vješalima.. dobro možda samo u pritvoru. Istražitelja smo dofurali do Dume koji je stvarno vidio ubojstvo, pokušao sam ga zaustaviti na dijelu gdje nema nas, ali malčice sam se zajebao. Koji Zone of truth kasnije i par polu uspješnih izlika izvukli smo se iz nevolje. Dobili smo novčiće koje nakon završetka istrage možemo unovčiti u banci, a sutra moramo napustiti grad.. predivno.</text:p>
      <text:p text:style-name="Text_20_body">P.S: <text:a xlink:type="simple" xlink:href="http://rumwiki.duckdns.org/doku.php?id=hr:5e:likovi:npcs:autumn" text:style-name="Internet_20_link" text:visited-style-name="Visited_20_Internet_20_Link">Otem</text:a> (Autumn, jeba je pas, Martine) je iz nekog razlog cijelo vrijeme išla s nama. Zanimljiva osoba, čini se voli spremati zdjele pod svoju majicu dok misli da nitko ne gleda. </text:p>
      <text:p text:style-name="Text_20_body"><text:span text:style-name="Strong_20_Emphasis">Pakian, navigator broda Rumgobbler</text:span></text:p>
      <text:p text:style-name="Text_20_body"><text:a xlink:type="simple" xlink:href="http://rumwiki.duckdns.org/doku.php?id=hr:5e:sesije:sesija_25" text:style-name="Internet_20_link" text:visited-style-name="Visited_20_Internet_20_Link">&lt;---Prijašna sesija</text:a>————————————————————————————————————————————————<text:a xlink:type="simple" xlink:href="http://rumwiki.duckdns.org/doku.php?id=hr:5e:sesije:sesija_2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3</meta:creation-date>
    <dc:creator>Generated</dc:creator>
    <dc:date>2026-09-13T13::29:03</dc:date>
    <dc:language>en-US</dc:language>
    <meta:editing-cycles>1</meta:editing-cycles>
    <meta:editing-duration>PT0S</meta:editing-duration>
    <dc:title>hr:5e:sesije:sesija_26</dc:title>
  </office:meta>
</office:document-meta>
</file>