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28"/><text:bookmark-start text:name="__RefHeading___sesija_28morske_kurvacetine_1"/><text:bookmark-start text:name="sesija_28morske_kurvacetine"/>Sesija 28: “Morske kurvaćetine”<text:bookmark-end text:name="__RefHeading___sesija_28morske_kurvacetine_1"/><text:bookmark-end text:name="sesija_28morske_kurvacetine"/></text:h>
      <text:p text:style-name="Text_20_body">Tako mi svete vode i križa, što ja sve neću doživjeti u ovom velikom Božjem svijetu. Taman što sam uspjela doći k sebi od strahova koje su mi priuštili ti bezbožnici što su nas napali brodom (dječica su se srčano borila, Bog ih poživio!), eto novog Sotoninog iskušenja. Neke kurvaćetine sirene su svojim Sotonskim pjevom htjele namamiti moju dječicu da se bace s litica! Umalo smo svi izginuli. Samo zahvaljujući Božjoj pomoći i ustrajnosti i hrabrosti moje dječice su se svi oduprli pokvarenom pjevu i spasili se! Slava Jahveu! </text:p>
      <text:p text:style-name="Text_20_body">Tijekom ove plovidbe naučila sam štošta o životu mornara. Težak je to život, pun opasnosti. Ali, hvala anđelima na nebu, Nebesa čuvaju moju dječicu. Postali su mi kao djeca koju nikad nisam imala, ili, više unuci haha Koke moje bistrooke su vrlo mudri i znaju da ne bi trebali vjerovati strancima. Zato sam im pomogla ispitati namjere putnika na njihovom brodu. Ispada da je bio iskren i samo je htio pobjeći od korumptiranih političara. Uvijek treba ostati vjeran svojoj dobroti, čak i kad je vlastiti život u opasnosti. Nesebičan čovjek. Bog ga poživio. </text:p>
      <text:p text:style-name="Text_20_body">Kada smo vidjeli zidine grada, srce mi je poskočilo kao da opet imam 50 godina. Nedostajalo mi je čvrsto tlo, a i Magi isto. Prije ulaska u grad, dječica su htjela da popravimo brod. Izveli su takvo profesionalno uparkiravanje da se sad osjećam još sigurnije s njima na brodu. Nikada u silnim drevnim spisima nisam pročitala da je itko izveo išta slično. Gospodin u luci ih je pokušao prevariti, pa sam se uplela da dječica ne ostanu bez teško zarađenog novca. Sotonini izaslanici su na svakom koraku i vrebaju nevinu dječicu. Veselim se šetnji po gradu i nabavci malo cvijeća da ukrasim brod. To smrznuto plutajuće drvo ne izgleda nimalo kao dom, a dječici je sigurno teško biti daleko od svojih obitelji. Pobrinut ću se da im bude što ljepše na ovom teškom putu.</text:p>
      <text:p text:style-name="Text_20_body">**
Sestra Klarisa
(i Mago)**</text:p>
      <text:p text:style-name="Text_20_body"><text:a xlink:type="simple" xlink:href="http://rumwiki.duckdns.org/doku.php?id=hr:5e:sesije:sesija_27" text:style-name="Internet_20_link" text:visited-style-name="Visited_20_Internet_20_Link">&lt;---Prijašna sesija</text:a>————————————————————————————————————————————————<text:a xlink:type="simple" xlink:href="http://rumwiki.duckdns.org/doku.php?id=hr:5e:sesije:sesija_2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14</meta:creation-date>
    <dc:creator>Generated</dc:creator>
    <dc:date>2026-09-13T17::58:14</dc:date>
    <dc:language>en-US</dc:language>
    <meta:editing-cycles>1</meta:editing-cycles>
    <meta:editing-duration>PT0S</meta:editing-duration>
    <dc:title>hr:5e:sesije:sesija_28</dc:title>
  </office:meta>
</office:document-meta>
</file>