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0"/><text:bookmark-start text:name="__RefHeading___sesija_30wee_jas_bitka_za_artefakt_1"/><text:bookmark-start text:name="sesija_30wee_jas_bitka_za_artefakt"/>Sesija 30: Wee Jas “Bitka za artefakt”<text:bookmark-end text:name="__RefHeading___sesija_30wee_jas_bitka_za_artefakt_1"/><text:bookmark-end text:name="sesija_30wee_jas_bitka_za_artefakt"/></text:h>
      <text:p text:style-name="Text_20_body">Vječna zima, jedino je kako sam mogao opisati ono što se nalazilo ispred mene. Vječiti snijeg i led prostirali su se svugdje gdje mi pogled seže. Nisam znao zašto sam točno ovdje niti što tu radim, za vrapca ne mogu se sjetiti ni kako sam ovdje došao. Prrrr. Oko mene su bili stranci, ali imao sam osjećaj da smo si dobri, a ispred mene je drvena kućica. Možda je u njoj toplije. Prrrr.</text:p>
      <text:p text:style-name="Text_20_body">Kućica je bila lijepo dekorirana, sa mnoštvom slika, ugodnim kaminom te pokojom lovačkom dekoracijom. Kada sam ugledao svoju ogrlicu unutar slike na kojoj su bile vrana i dva vuka koji reže na nju, shvatio sam da mi je uistinu falila. To je moja ogrlica unutar slike, nije naslikana moja ogrlica nego je MOJA ogrlica. Prrrrrr. Tada sam bio uzrujan piknuo sam sliku vlastitim perom i životinje iz slike su nekako postale stvarne. Htio sam se sprijateljiti s njima, no prije nego sam stigao išta uraditi Diks je bacio komad mesa ispred slike i vukovi su ušli nazad u sliku. Vrana je ostala vani sa mnom. Jedna veoma ugodna vrana. Prrrr.</text:p>
      <text:p text:style-name="Text_20_body">Pronalazivši stvari koje su nam nestale polagano su nam se i sjećanja vraćala. Praks je izgubila glinenu pločicu unutar kamina, Diks svoj kaput unutar ormara zlobnih kaputa, Piks naušnicu unutar vranina oka, Fiona knjigu unutar drvene kutije u kuhinji i Simkas nekakvu vojnu oznaku u kutiji za začine. Prrrr. Nešto mi nije sjedalo sa Simkasom na mjesto no tada nisam mogao uperiti perom u to. Izašao sam bio van na zrak da si malo razbistrim um. Još uvijek ne znam zašto sam ovdje. Trenutno ležim u gnijezdu od snijega i leda koje sam si napravio na krovu kućice. Imam osjećaj da nas čeka neugodna budućnost . Prrrr. Crni led je sve što vidim na obzoru.</text:p>
      <text:p text:style-name="Text_20_body"><text:span text:style-name="Strong_20_Emphasis">Flagosto Pavaroti</text:span></text:p>
      <text:h text:style-name="Heading_20_3" text:outline-level="3"><text:bookmark-start text:name="__RefHeading___komentar_richarda_2"/><text:bookmark-start text:name="komentar_richarda"/>Komentar Richarda<text:bookmark-end text:name="__RefHeading___komentar_richarda_2"/><text:bookmark-end text:name="komentar_richarda"/></text:h>
      <text:p text:style-name="Text_20_body">Hodajući dalje po snijegu, došli smo do ogromnog zida napravljenog od crnog leda koji je išao na obje strane dokle god se vidi. Nismo ga mogli zaobići, već smo morali proći kroz špilju koja je bila jedini način da dođemo na drugu stranu zida. Špilja je bila puna visećih siga koje je Praks pogodio sa blowgunom. Sve su počele padati. Taj je luđi od mene. Na izlazu iz špilje su bila vrata koje nismo znali kako otvoriti. Flagosto se sjetio samo ih preletiti i otvoriti s druge strane. Genijalna ideja. </text:p>
      <text:p text:style-name="Text_20_body">Kad smo izašli na čistinu, pred sobom smo vidjeli ogromnu ledenu kuglu okovanu lancima i toranj iza nje. Prije nego smo zakoračili prema tornju, Simkas nas je izdao i potrčao prema neprijateljima koji su se pojavili da bi nas zaustavili. Ali, naša božica je bolja od njihove te smo im isprašili guzice. HE HE Ali smo u procesu izgubili hrabrog vojnika Flagosta. Za jednu malu ptičicu (ispričavam se, ODRASLU JEDINKU) srčano se borio na prvim linijama. Nažalost, nije imao sreće i neprijatelji su ga okružili. Nismo mu stigli pomoći. Neka ga Božica nagradi za predanost. Vidjeli smo da se otvorio novi portal na tornju pa smo morali brzo razbiti kuglu, uzeti sveti artefakt (oklop) i utrčati u portal. Nažalost, nismo stigli pokazati seronji Simkasu što ga ide za izdaju. </text:p>
      <text:p text:style-name="Text_20_body">Stvorili smo se u taverni u Crow’s Perchu gdje nas je Leara dočekala da nam zahvali i čestita na dobro obavljenom poslu. Živjela dugo božica Wee Jas!</text:p>
      <text:p text:style-name="Text_20_body"><text:span text:style-name="Strong_20_Emphasis">Dick</text:span></text:p>
      <text:p text:style-name="Text_20_body"><text:a xlink:type="simple" xlink:href="http://rumwiki.duckdns.org/doku.php?id=hr:5e:sesije:sesija_29" text:style-name="Internet_20_link" text:visited-style-name="Visited_20_Internet_20_Link">&lt;---Prijašna sesija</text:a>————————————————————————————————————————————————<text:a xlink:type="simple" xlink:href="http://rumwiki.duckdns.org/doku.php?id=hr:5e:sesije:sesija_3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6</meta:creation-date>
    <dc:creator>Generated</dc:creator>
    <dc:date>2026-09-13T18::00:26</dc:date>
    <dc:language>en-US</dc:language>
    <meta:editing-cycles>1</meta:editing-cycles>
    <meta:editing-duration>PT0S</meta:editing-duration>
    <dc:title>hr:5e:sesije:sesija_30</dc:title>
  </office:meta>
</office:document-meta>
</file>