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35"/><text:bookmark-start text:name="__RefHeading___sesija_35magla_svuda_svuda_oko_nas_1"/><text:bookmark-start text:name="sesija_35magla_svuda_svuda_oko_nas"/>Sesija 35: “Magla svuda, svuda oko nas”<text:bookmark-end text:name="__RefHeading___sesija_35magla_svuda_svuda_oko_nas_1"/><text:bookmark-end text:name="sesija_35magla_svuda_svuda_oko_nas"/></text:h>
      <text:p text:style-name="Text_20_body">Krenuli smo ploviti prema viru, isprva se sve činilo ok i bezbjedno, nije bilo oblačka. Putem nam je nestalo vode pa smo odlučili stati u Lexham-u. Imali smo dosta strogi pregled kada smo zavezali brod. Vrlo neobično. Sa <text:a xlink:type="simple" xlink:href="http://rumwiki.duckdns.org/doku.php?id=hr:likovi:npcs:sajun" text:style-name="Internet_20_link" text:visited-style-name="Visited_20_Internet_20_Link">Šajunom</text:a> i <text:a xlink:type="simple" xlink:href="http://rumwiki.duckdns.org/doku.php?id=hr:5e:likovi:npcs:slonina" text:style-name="Internet_20_link" text:visited-style-name="Visited_20_Internet_20_Link">Sloninom</text:a> sam otišao po vodu. Prije nego smo otišli Pakijan nas je upozorio da ostavimo oružja na brodu na jako čudan način. Slonina ih je ostavio, ja nisam htio. </text:p>
      <text:p text:style-name="Text_20_body">Nikada neću prokužiti to napušeno dlakavo stvorenje. Raspitali smo se po gradu gdje bi mogli otići pa su nas uputili do obližnjeg bunara. Prošli smo centrom te smo vidjeli javno vješanje. Vješale su se razne rase, međutim većinom su ljudi gledali. Malo čudno. Dobili smo informaciju da je <text:a xlink:type="simple" xlink:href="http://rumwiki.duckdns.org/doku.php?id=hr:likovi:grupe:inkvizicija" text:style-name="Internet_20_link" text:visited-style-name="Visited_20_Internet_20_Link">inkvizicija</text:a> zajebana u ovim dijelovima te da pirate nenormalno love. Napunili smo bačve vodom i napravili šturu nazad na brod. Svatko je nosio dvije bačve, kada smo stigli na brod jedva smo došli do daha. </text:p>
      <text:p text:style-name="Text_20_body">Čini se da su i drugi saznali za situaciju jer nitko nije bio van broda kada smo došli. Čak niti Jelena. Krenuli smo ploviti dalje i sve se činilo u redu. Sve dok nismo zapeli u ultra gustoj strašnoj magli. Prošli smo kroz portal i sada trenutno lebdimo u zraku, u nekom drugom svijetu čini se. Drago mi je da sam odlučio otići iz vojske, jer ovakve pustolovine su nešto što mi je falilo. To i potraga za snagom kroz magiju i fizičko vježbanje.</text:p>
      <text:p text:style-name="Text_20_body"><text:span text:style-name="Strong_20_Emphasis">Dordol</text:span></text:p>
      <text:p text:style-name="Text_20_body">Brojač: 0</text:p>
      <text:h text:style-name="Heading_20_1" text:outline-level="1"><text:bookmark-start text:name="__RefHeading___jelenin_komentar_2"/><text:bookmark-start text:name="jelenin_komentar"/>Jelenin komentar:<text:bookmark-end text:name="__RefHeading___jelenin_komentar_2"/><text:bookmark-end text:name="jelenin_komentar"/></text:h>
      <text:p text:style-name="Text_20_body">Dok se se snagatori skitali po gradu, a Pakian po krčmama, Kapo i ja skoknuli do lokalnog dućana. Odmah smo se složili da “Sve što čovjeku treba” je prigodniji naziv za kurvinjak nego dućan, al ča češ. Ja sam se ponovo opskrbila bakljama te nekoliko vreća ugljena za potrebe pisanja, kuhanja, ali i pretvaranja miceka u leteće beštije zbog našeg treninga. </text:p>
      <text:p text:style-name="Text_20_body">U međuvremenu kapo se nakupovo dovoljno materijala da raznese pola Horugvičine flote, možda planira nekakvo spašavanje gnomice bez da mi to znamo. U svakom slučaju to je sad malo manje bitno jer kako smo saznali od Bakice trenutno smo zapeli na drugom planetu. Za ovo krivim isključivo kapu(a i pakijana što ga potiče u lošim idejama). Samo se nadam da moj ugljen na kraju ne bude jedino od koristi za napravit masovni pogreb broda. Morat ćemo smisliti nešto brzo.</text:p>
      <text:p text:style-name="Text_20_body"><text:a xlink:type="simple" xlink:href="http://rumwiki.duckdns.org/doku.php?id=hr:5e:sesije:sesija_34" text:style-name="Internet_20_link" text:visited-style-name="Visited_20_Internet_20_Link">&lt;---Prijašna sesija</text:a>————————————————————————————————————————————————<text:a xlink:type="simple" xlink:href="http://rumwiki.duckdns.org/doku.php?id=hr:5e:sesije:sesija_36"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7:33</meta:creation-date>
    <dc:creator>Generated</dc:creator>
    <dc:date>2026-09-13T14::27:33</dc:date>
    <dc:language>en-US</dc:language>
    <meta:editing-cycles>1</meta:editing-cycles>
    <meta:editing-duration>PT0S</meta:editing-duration>
    <dc:title>hr:5e:sesije:sesija_35</dc:title>
  </office:meta>
</office:document-meta>
</file>