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42"/><text:bookmark-start text:name="__RefHeading___sesija_42inicijalno_gubljenje_pa_nastavak_borbe_za_pillsborough_port_1"/><text:bookmark-start text:name="sesija_42inicijalno_gubljenje_pa_nastavak_borbe_za_pillsborough_port"/>Sesija 42: “Inicijalno gubljenje pa nastavak borbe za Pillsborough Port”<text:bookmark-end text:name="__RefHeading___sesija_42inicijalno_gubljenje_pa_nastavak_borbe_za_pillsborough_port_1"/><text:bookmark-end text:name="sesija_42inicijalno_gubljenje_pa_nastavak_borbe_za_pillsborough_port"/></text:h>
      <text:p text:style-name="Text_20_body">Kapetanov dnevnik </text:p>
      <text:p text:style-name="Text_20_body">Pobijedili smo bitku, i pomogli okolnim brodovima da nam se ne poptope pred očima. Nadam se da ćemo dobit neku kompenzaciju za potrošen materijal nije da raste na drvima, dobro drvo raste na drvima ali to nije poanta. </text:p>
      <text:p text:style-name="Text_20_body">Sestra Klarissa je kontaktirala Rivačega i zapovijedio nam je da iskrcamo ranjene i zaputimo se na sjeverni front. U gradu je toliko kritično da su počeli lokalnu instituciju (čitaj birtiju) počeli koristiti kao bolnicu, uistinu tužan prizor. Da nadoknadimo materijal posudili smo daske i sličan otpad s ulica, i Pakian se zaderao u luci da tražimo stolara. Na što nam je stvarno došepao jedan stolar, odmah smo ga nagradili radom u podpalublju. </text:p>
      <text:p text:style-name="Text_20_body">Taman kako smo se bližili sjeveru, zazvonilo je oko Rivačegovo, i uz njega se čuo glas Maresilva, koja je umjereno do jako iritirana rekla da se vraćamo u luku ili odemo na front, no toliko je toga rekla da sam odustao od shvaćanja. Za mene je zapovijed bila povratak u luku da se borimo na tlu i to smo učinili.
U gradu su nam prenijeli da je potrebna pomoć na zidinama kod glavnih vrata. Tek tamo smo se sjetili izvaditi Dordolu strijelu iz tijela, tu čast je imala Sestra Klarissa. No više je izgledalo kao klanje nego pomoć s obzirom da je strijelu gurnula poptuno kroz njegovo tijelo, taj prizor mi je bio dovoljan da me otjera na zidine. Sreće mi je taj dan ponestalo, jer sam se uspio zabiti u štit garde kao pravi pas u staklena vrata, zatim sam zapalio sebe i gardu molotovljevim koktelom, i za kraj sam bio bliže da pogodim sebe u nogu samostrelom nego štrumfa koji je bježao od zidina.</text:p>
      <text:p text:style-name="Text_20_body">Nije prošlo dugo nakon što smo vidjeli crnu smrtu kako nam se bliži iz šume, nismo čekali da stigne nego smo svi zajedno pobjegli u utvrdu u blizini, gdje smo se skrivali. U međuvremenu je smrt promijenila oblik i započela je borba zmajeva na nebu. Odlučili smo preparkirat brod da u slučaju poraza opet ispadnemo pobjednici kad pobjegnemo. Bio je to nevjerovatan spektakl na nebu. </text:p>
      <text:p text:style-name="Text_20_body">No cijena nije bila mala, unatoč pobjedi Rivačeg se vratio noseći mrtvu Maresilvam. Svi korisnici magije u blizini su dali neki svoj magični predmet, a Klarissa je dala i dijamant.
Rivačeg je uspio, oživjela je. I nadam se da će u ovom životu prigovarat manje nego u prošlom. </text:p>
      <text:p text:style-name="Text_20_body">** Pobjednički Kapetan Gagbak**</text:p>
      <text:p text:style-name="Text_20_body"><text:a xlink:type="simple" xlink:href="http://rumwiki.duckdns.org/doku.php?id=hr:5e:sesije:sesija_41" text:style-name="Internet_20_link" text:visited-style-name="Visited_20_Internet_20_Link">&lt;---Prijašna sesija</text:a>————————————————————————————————————————————————<text:a xlink:type="simple" xlink:href="http://rumwiki.duckdns.org/doku.php?id=hr:5e:sesije:sesija_4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56</meta:creation-date>
    <dc:creator>Generated</dc:creator>
    <dc:date>2026-09-13T15::25:56</dc:date>
    <dc:language>en-US</dc:language>
    <meta:editing-cycles>1</meta:editing-cycles>
    <meta:editing-duration>PT0S</meta:editing-duration>
    <dc:title>hr:5e:sesije:sesija_42</dc:title>
  </office:meta>
</office:document-meta>
</file>