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43"/><text:bookmark-start text:name="__RefHeading___sesija_43a_kamo_dalje_1"/><text:bookmark-start text:name="sesija_43a_kamo_dalje"/>Sesija 43: “A kamo dalje?”<text:bookmark-end text:name="__RefHeading___sesija_43a_kamo_dalje_1"/><text:bookmark-end text:name="sesija_43a_kamo_dalje"/></text:h>
      <text:p text:style-name="Text_20_body">3. dan nakon bitke sa hodajućom smrću, posada <text:a xlink:type="simple" xlink:href="http://rumwiki.duckdns.org/doku.php?id=hr:likovi:grupe:kkk" text:style-name="Internet_20_link" text:visited-style-name="Visited_20_Internet_20_Link">KKK</text:a> nalazi se na taktički odabranoj tajnoj lokaciji ili vam ga lokalnoj birtiji. Uh ljudi moji čini se da smo mi još i dobro prošli, brod čitav po našim standardima a ostatak posade malo zgreban i umoran. Na tren smo skoro zaboravili Pepeka, ali nakon kaj smo ga zvrcnuli pronašao nas je i pridružio prepričavanju ratnih priča.</text:p>
      <text:p text:style-name="Text_20_body">Nakon kaj smo završili taktički brifing uputili smo se prema brodu, ali naletjeli smo na početak ceremonije. Nakon toga kapetan Beograd imao je čast pokupiti našu nagradu, pozamašnu sumu novaca  i 2 magična predmeta ( majica i prsten ). Naravno kapetan je otišao prebrojati dukate, Dordol se također uputio na brod. Baka, Jelena i ja smo nastavili pratiti ceremoniju i odati počast našim palim suborcima.</text:p>
      <text:p text:style-name="Text_20_body">Kratki raport zbivanja u ratu: ¼ časnika Rivačegove brigae je živo i ostaje u gradu skupa s Rivačegom i Maresilvom i zidine su nam spasile dupe. Ostatak vojske je raspušten.</text:p>
      <text:p text:style-name="Text_20_body">Cijela ceremonija je bila jako lijepa ( koliko takve stvari mogu biti ), a nakon toga smo kratko zagnjavili gospona Rivačega. Zanimalo nas je kaj je bila ta hodajuća smrt, da smo 3 dana pogađali nikada ne bi pogodili. Ispada da je tog malo previše entuzijastičnog maga Agrogora preuzelo neko božanstvo. Dobro je i teta Rivačeg prošla ( oporavlja se ali trebat će vremena ). A sada malo dobrih vijesti, Jezuš će dobiti svetište u Rivačegu i Jelena opet ima jezik.</text:p>
      <text:p text:style-name="Text_20_body">Po putu do broda je Baka puna božanstvene energije pomagala frfljavoj Jeleni, a ja se mogu zakleti da sam čuo neku malu svađu o dukatima iz smjera našeg broda. Uh je taj naš kapetan dobar ali je “zeznut” s novcima, koliko smo skužili posada nije zadovoljna plaćom zato kaj zna da imamo puno novaca i naravno oni bi jedan dio toga… morat ćemo imati jedan ozbiljan razgovor svi zajedno a ne slati poruke preko magaraca a.k.a. Dordola.</text:p>
      <text:p text:style-name="Text_20_body">I tako smo se u još uvijek donekle prijateljskom okruženju ukrcali na brod i krenuli prema Rivačegu. Joj nadam se da moje ludo selo nije napravilo prevelike gluposti po gradu.</text:p>
      <text:p text:style-name="Text_20_body"><text:span text:style-name="Strong_20_Emphasis">Pakian, navigator broda Rumgobbler</text:span></text:p>
      <text:p text:style-name="Text_20_body">P.S: trebam reći Pepeku da je <text:a xlink:type="simple" xlink:href="http://rumwiki.duckdns.org/doku.php?id=hr:5e:likovi:npcs:broz_nakoz" text:style-name="Internet_20_link" text:visited-style-name="Visited_20_Internet_20_Link">Broz</text:a> opet pokojni i identificirati nove magične predmete, nešto mi se čini da mi ostali ne žele dati te predmete da ih proučim :/</text:p>
      <text:p text:style-name="Text_20_body"><text:a xlink:type="simple" xlink:href="http://rumwiki.duckdns.org/doku.php?id=hr:5e:sesije:sesija_42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44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0</meta:creation-date>
    <dc:creator>Generated</dc:creator>
    <dc:date>2026-09-13T14::27:30</dc:date>
    <dc:language>en-US</dc:language>
    <meta:editing-cycles>1</meta:editing-cycles>
    <meta:editing-duration>PT0S</meta:editing-duration>
    <dc:title>hr:5e:sesije:sesija_43</dc:title>
  </office:meta>
</office:document-meta>
</file>