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r:5e:sesije:sesija_46"/><text:bookmark-start text:name="__RefHeading___sesija_46ribice_zombiji_ne_daju_blago_bez_borbe_1"/><text:bookmark-start text:name="sesija_46ribice_zombiji_ne_daju_blago_bez_borbe"/>Sesija 46: “Ribice (zombiji) ne daju blago bez borbe”<text:bookmark-end text:name="__RefHeading___sesija_46ribice_zombiji_ne_daju_blago_bez_borbe_1"/><text:bookmark-end text:name="sesija_46ribice_zombiji_ne_daju_blago_bez_borbe"/></text:h>
      <text:p text:style-name="Text_20_body">Trebala sam pretpostaviti da lov na blago neće biti lagana zabavna avantura. Tako mi svetog križa, baš kad sam počela uživati u bezbrižnom plivanju po moru, eto nevolje! Ne-mrtvi ni više ni manje. Ovo mi je bio prvi pravi susret s ne-mrtvima, a k tome ih je bila cijela vojska. Jezuš baš voli stavljati izazove pred mene na ovom putovanju. U obliku velikog morskog psa bila sam vrlo zamjetna pa su me gađali ogromnim kopljima. Baš su divljaci. To nije način za tretirati žene, čak i ako su u obliku ogromne morske nemani. </text:p>
      <text:p text:style-name="Text_20_body">Dječica su se kao i uvijek srčano borili. Jelena ih je požrtvovno privukla k sebi da bi ostavila vremena ostalima da se pregrupiraju. Očekivala sam da će na početku bitke pronaći sigurno udaljeno mjesto s kojega bi gađala ne-mrtve, ali ona je ostala blizu i hrabro odoljevala cijeloj grupi ne-mrtvih sama. Ponosim se tom djevojkom svakim danom sve više. Dor’dol je sa svojim velikim štapom s nožem mlatio kao s vjetrenjačom i junački pokosio po 3 neprijetalje odjednom. </text:p>
      <text:p text:style-name="Text_20_body">Hvala Jezušu što je taj momak na našoj strani. Pakian je cijelo vrijeme uspio držati koncentraciju usprkos borbi kako ja ne bih izgubila svoj oblik. Pravi je uzor kada se radi o snazi magija. Ali ipak je najveće iznenađenje bio naš kapetan koji je pokazao koliko je zapravo snažan i spretan borac. Nije ni čudo da je kapetan. Na svoj način (samo s pajserom i čistim inatom), pokosio je ne-mrtve kako bi im pokazao tko je nadmoćniji i kome blago pripada. Eh, kapetane, naš kapetane. Sigurna sam da bi ih sam sve porazio da su svi prisvajali zlato.</text:p>
      <text:p text:style-name="Text_20_body">Nakon mučne borbe i nekoliko koplja u mojoj… da, prostiš, pozadini, pobjedili smo. I to baš na vrijeme jer su svi bili na izmaku snaga- Gagbak je bio u nesvjesti, ja sam izgubila oblik morske bake jer su me ubili, a onda se Pakijan, blažen bio, žrtvovao za sve i primio svu silinu magovog napada na sebe (samo zahvaljujući Jezušovoj zaštiti je preživio). Sva tijela i dijelovi poraženih mrtvih, skupila su se u neku odvratnu masu i ušla u rupu koja se stvorila u zemlji. Sumnjiva posla. Nadam se da će te duše sada imati mir u vječnosti. </text:p>
      <text:p text:style-name="Text_20_body">Uzeli smo si dan odmora i vidanja rana pa smo odlučili kasnije otići po preostalo blago. Škrinje s blagom prelijevale su se od količine zlatnika i dragog kamenja. Nadam se da će kapetan dati bar nešto ostatku posade i da se neće morati ponoviti nasilje od ispod mora zbog polaganja prava na zlato. Jedna od škrinja je bila zaključana. Čak i kad smo ju jedva jedvice uspjeli otvoriti, unutar nje je bila još jedna škrinja i materijala koji blokira utjecaj magije. Odlučili smo da ćemo se tom mozgalicom baviti neki drugi dan. Pokupili smo jedan od ogromnih brodskih samostrela i njihova koplja. Ritica me još uvijek boli svaki put kad ga pogledam. U bačvama i škrinjama koje smo prije dovukli na brod nalazili su se dokumenti inventara potopljenog broda (Plavi rubin mislim), stare karte s gradovima koji više ni ne postoje i nekakav popis zatvorenika </text:p>
      <text:p text:style-name="Text_20_body"><text:span text:style-name="Strong_20_Emphasis">“ćelija 5  Oto𝌢  𝌖drič  ䷤ač”.</text:span></text:p>
      <text:p text:style-name="Text_20_body">Ovo je sve zanimljivo i ne mogu vjerovati da smo naišli na tako stari brod. Ovo je važan dio povijesti. Jedva čekam saznati više o prvom putovanju u Novi svijet.</text:p>
      <text:p text:style-name="Text_20_body">Vječni spokoj izgubljenim dušama s broda Plavi Rubin<text:line-break/>
<text:span text:style-name="Strong_20_Emphasis">Klarisa</text:span></text:p>
      <text:h text:style-name="Heading_20_2" text:outline-level="2"><text:bookmark-start text:name="__RefHeading___jelenina_vizija_2"/><text:bookmark-start text:name="jelenina_vizija"/>Jelenina vizija:<text:bookmark-end text:name="__RefHeading___jelenina_vizija_2"/><text:bookmark-end text:name="jelenina_vizija"/></text:h>
      <text:p text:style-name="Text_20_body">Tek sam sljedeću noć saznala zašto me je uhvatila takva jeza tamo dole. Jedan moj predak je bio dio posade Plavog Rubina te bio mučen od strane ljigavog kape. Od svih stvari koje sam mogla dobiti od 1400 god. starog pomorca, ja dobijem napadaj panike. Da nije Jezuš bio uz mene, vjerojatno bi bila već na pol puta do Mure kad me ona stvar takla.</text:p>
      <text:p text:style-name="Text_20_body">Ah da, vjerojatno bi trebala prepričati samu viziju. Tiče se flote frigati Starog kraljevstva sačinjene od Plavog Rubina, Zelenog Pera i Crvenog Baruna. Na zapovjednom brodu Plavi Rubin; prvi časnik <text:a xlink:type="simple" xlink:href="http://rumwiki.duckdns.org/doku.php?id=hr:likovi:grupe:obitelj_otok" text:style-name="Internet_20_link" text:visited-style-name="Visited_20_Internet_20_Link">Otok</text:a>, Modrić i nepoznati suučesnik čije prezime završava na ać planirali su pobunu.
Zaslijepljeni pohlepom, odlučili su preuzeti komandu flote te iskoristiti ukrcane resurse i blago u osnivanju novog kraljevstva. Argumenti su im da prdonje iz Starog svijeta nemaju pojma kakav je potencijal Novi svijet budući da se nikada nisu maknuli iz svojih ureda i udobnih stolica. </text:p>
      <text:p text:style-name="Text_20_body">Dio posade Plavog Rubina prihvaća ponudu i druga faza plana kreće, huškanje posade Zelenog Pera i Crvenog Baruna. U međuvremenu netko je cinkao Otoka i Modrića te skupa završavaju u ćeliji. Ispostavilo se da je jedna od članica posade sve informacije o pobuni dojavila kapetanu i za to je nagrađena Otokovom bivšom pozicijom te obilnom škrinjom, onom koju naš kapo koristi kao osobni bazen.</text:p>
      <text:p text:style-name="Text_20_body">Nekoliko noći ćuze kasnije, gospodin “ać” otključava ćeliju i pušta zarobljenike na slobodu poručujući da je pobuna u tijeku. Ispostavilo se da je pobuna već uspjela na ostatku flote, a vrlo brzo završava i na ovom kada Zeleno pero ubojitom kombinacijom harpuna i ledolomca podiže Plavi rubin i prepolavlja ga. Josip Modrić III. će postati kralj nove države Horugve dok Otok postaje admiralom Novog Kraljevstva te oboje uspostavljaju svoje, još uvijek prisutne,  plemićke dinastije.</text:p>
      <text:p text:style-name="Text_20_body"><text:a xlink:type="simple" xlink:href="http://rumwiki.duckdns.org/doku.php?id=hr:5e:sesije:sesija_45" text:style-name="Internet_20_link" text:visited-style-name="Visited_20_Internet_20_Link">&lt;---Prijašna sesija</text:a>————————————————————————————————————————————————<text:a xlink:type="simple" xlink:href="http://rumwiki.duckdns.org/doku.php?id=hr:5e:sesije:sesija_47" text:style-name="Internet_20_link" text:visited-style-name="Visited_20_Internet_20_Link">Sljedeća sesija---&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8::00:17</meta:creation-date>
    <dc:creator>Generated</dc:creator>
    <dc:date>2026-09-13T18::00:17</dc:date>
    <dc:language>en-US</dc:language>
    <meta:editing-cycles>1</meta:editing-cycles>
    <meta:editing-duration>PT0S</meta:editing-duration>
    <dc:title>hr:5e:sesije:sesija_46</dc:title>
  </office:meta>
</office:document-meta>
</file>