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47"/><text:bookmark-start text:name="__RefHeading___sesija_47povijest_plavoga_rubina_1"/><text:bookmark-start text:name="sesija_47povijest_plavoga_rubina"/>Sesija 47: “Povijest plavoga Rubina”<text:bookmark-end text:name="__RefHeading___sesija_47povijest_plavoga_rubina_1"/><text:bookmark-end text:name="sesija_47povijest_plavoga_rubina"/></text:h>
      <text:p text:style-name="Text_20_body">Nakon naporne borbe i lizanja rana od iste, krenuli smo ploviti dalje. Nisam shvatio gdje točno idemo, jer sam bio zauzet pranjem palube. Načuo sam nešto kao da tražimo neko blago? Probali smo također i otvoriti misterioznu ultra zaključanu škrinju, nagađali smo da je to plavi rubin. Međutim neuspješno, obzirom da je škrinja bila ne samo zaključana nego i pod raznim magijama nismo uspjeli. Jelena je putem ispričala svakome od nas njegov horoskop. Ispalo je da je Rivacheg vila, pakijan direwolf, kapetan yeti, a ja vražičak.</text:p>
      <text:p text:style-name="Text_20_body">Uglavnom, nedugo nakon toga naišli smo na nešto što izgleda kao razbijeni brod, kako kapetan i ostatak posade nije mogao odoljeti odlučili smo provjeriti što je i vidjeti može li se zaraditi koji dinar. </text:p>
      <text:p text:style-name="Text_20_body">Ispalo je da je to bila fata morgana (Iluzija). Tada smo se odlučili pozvati naše skriveno oružje, Rivachega. Rivacheg je doletio čim je mogao i ispričao nam sve o povijesti plavoga rubina. Plavi rubin je zajedno sa zelenim perom i crvenim barunom bio ekspedicijski brod za novi svijet, svaki od njih nosio je neko blago. Međutim unutar posade plavog rubina našao se jedan nadasve ambiciozan član posade koji je organizirao pobunu protiv kapetana. Cilj mu je bio vladati novim svijetom obzirom da blago sa plavoga rubina je toliko moćno da bi mu to i omogućilo. Uspio je pronaći podršku i sa drugih brodova te su se na kraju ti brodovi zabili u plavi rubin unutar kojeg vremena je organizator pokušao pobjeći, naravno neuspješno.</text:p>
      <text:p text:style-name="Text_20_body">Rivacheg je nakon toga zatvorio škrinju te ju bacio nazad u more, zbog straha od prave moći samog rubina. Prava šteta za nas, međutim bolje je ovako, moći ćemo se vratiti po njega kada smo iskusniji.</text:p>
      <text:p text:style-name="Text_20_body">Također nam je ispričao o bogu Umbrusu koji je stvorio plavi rubin, također se žrtvovao i kad je pao iz božanstva, srušio se na zemlju kao komet. Materijal kometa danas je poznat kao darksteel. Također je komet poslužio kao inkubator za zmajeve koji su se organizirali i iz darksteel-a su iskovali razne predmete. Neki Đedo je iskovao Jelenin mač, a Rivacheg vrata svog trezora. Također je rekao da zmajevi skupljaju blago kako bi u zagrobnom životu mogli postati planina i time vratiti bogatstvo nazad zemlji.</text:p>
      <text:p text:style-name="Text_20_body">Nakon sve ove drame nastavljamo ploviti dok ne skužimo da nam je nestalo provizija. Odlučujemo se za kratki odmor u Andautoniji. U međuvremenu svi sanjaju pakijana sa nekim čudnim jednorogom…</text:p>
      <text:p text:style-name="Text_20_body"><text:a xlink:type="simple" xlink:href="http://rumwiki.duckdns.org/doku.php?id=hr:5e:sesije:sesija_46" text:style-name="Internet_20_link" text:visited-style-name="Visited_20_Internet_20_Link">&lt;---Prijašna sesija</text:a>————————————————————————————————————————————————<text:a xlink:type="simple" xlink:href="http://rumwiki.duckdns.org/doku.php?id=hr:5e:sesije:sesija_48"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19</meta:creation-date>
    <dc:creator>Generated</dc:creator>
    <dc:date>2026-09-13T18::00:19</dc:date>
    <dc:language>en-US</dc:language>
    <meta:editing-cycles>1</meta:editing-cycles>
    <meta:editing-duration>PT0S</meta:editing-duration>
    <dc:title>hr:5e:sesije:sesija_47</dc:title>
  </office:meta>
</office:document-meta>
</file>