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7"/><text:bookmark-start text:name="__RefHeading___sesija_57napeti_pregovori_1"/><text:bookmark-start text:name="sesija_57napeti_pregovori"/>Sesija 57: Napeti pregovori<text:bookmark-end text:name="__RefHeading___sesija_57napeti_pregovori_1"/><text:bookmark-end text:name="sesija_57napeti_pregovori"/></text:h>
      <text:p text:style-name="Text_20_body">I dalje pomalo razočarani napola obavljenim poslom, pronašli smo se u gabuli. Dečurlija se pristojnije ponašala kao jato peradi, nego u ljudskom obliku. Morat ću popričati sa Ileanom o bontonu u sirotištu; ako sam ja morala naučit manire, mora i mala gamad patiti.
Potražili smo prenoćište i neka baba nas je probala preveslati zbog pišljivih pet zlatnika tako da proba iznajmiti susjedovu štalu.</text:p>
      <text:p text:style-name="Text_20_body">Srećom pravi vlasnik štale čini se navikao je na pokvarenu staricu tu nam je besplatno iznajmio štalu kao prenoćište. Ujutro, Dordolu je malo posustala njegova vojnička disciplina i odlučio je zabetonirati se “putnima” kod našeg domaćina. Dobio je palicom istine po glavi za to zasluženo, reći ću. Ipak, kapo nije bio baš zadovoljan, imam osjećaj da nešto smjera poduzeti oko takvih ispada u budućnosti. </text:p>
      <text:p text:style-name="Text_20_body">Sljedećih par dana na cesti prošla su relativno mirno, koliko 14 vrišteće djece može biti mirno(bez silence vjerovatno ne bi ni oka sklopili). Ipak treće noći, Pipin Porin i njegovi gorile lemuri zaskočili su nas u noći uz pomoć magije i činjenice da redovito šaljemo dnevne rase da drže noćnu stražu. </text:p>
      <text:p text:style-name="Text_20_body">Jedina sam uspjela pobjeći i to uglavnom zahvaljujući maminim vilenjačkim genima. Moram se sjetiti dignuti cijeloj toj strani obitelji svetište negdje kad stignem kao zahvalu.
Ostatak družine ostao je zatočen u tamnicama gradonačelnikove vile. Pakijan se naknadno izmigoljio natrag, ali do tada već sam se snašla.</text:p>
      <text:p text:style-name="Text_20_body">Posada je sa Rumgobblerom i blagom otplovila u sigurniju luku, ostavljajući samo Gangu sa jednim topom da nam pomogne. Ja sam se našla sa Jožekom i dogovorila pomoć Pakijanove obitelji za sutradan. Uskoro nam se pridružio gospon Abrams i ostatak Indexa te su prisegnuli nam pomoć u napadu na utvrdu pod uvjetom da oslobodimo i njihove kolegice koje su slučajno baš djelile ćeliju sa Pakijanom taman prije nego ih je ostavio tamo.</text:p>
      <text:p text:style-name="Text_20_body">Iako nisu vrsni borci, pokazali su svoje istraživačke sposobnosti dajući nam cijeli tlocrt utvrde. Također, legenda, ikona, svetac i apostol, gospodin U.V. Trijeznić bio je osobito koristan uspijevajući sa Pakijanovom magijom poslati sending Bijelookoj. Kao da to nije bilo dovoljno, ujedno nam je i priskrbio bag of holding kojim smo planirali prošvercati što god trebamo u samu utvrdu.</text:p>
      <text:p text:style-name="Text_20_body">Nažalost(ili sreću) naš plan nije vidio svjetla jer je ostatak ekipe uspio osloboditi se prije nego smo se Pakian i ja se uspjeli infiltrirati. Uletila sam Indexicama u ćeliju taman kada je neki veliki demon krenuo napadati polugolog (čitaj najboljeg) Dordola i Vukbaka.  Napokon sam imala priliku isprobat svoje pucačke sposobnosti i opalila demonu solidan hitac iz zasjede u leđa koji ga je rasprsnuo kao balon. Čini se da je taj demon pojeo bakicu jer ona je ispala iz njega, bez svijesti. Srećom, vidim da moj ljekoviti napitak djeluje.</text:p>
      <text:p text:style-name="Text_20_body"><text:span text:style-name="Strong_20_Emphasis">Jelena, ali ne Otok</text:span></text:p>
      <text:h text:style-name="Heading_20_2" text:outline-level="2"><text:bookmark-start text:name="__RefHeading___gagbakov_komentar_2"/><text:bookmark-start text:name="gagbakov_komentar"/>Gagbakov komentar:<text:bookmark-end text:name="__RefHeading___gagbakov_komentar_2"/><text:bookmark-end text:name="gagbakov_komentar"/></text:h>
      <text:p text:style-name="Text_20_body">Imam neki osjećaj da smo imali rupu u planu, jer zadnje čega se sjećam prije kaveza je šaka u glavu. Vidio sam da nismo svi zarobljeni, Jelena je nestala. Često mi ide na živce svojim forama, ali se nadam da se nisu ukokali. Srećom diskretno sam uspio oslabiti čvorove užadi koja mi drži ruke svezane uz tijelo, to će poslužiti kasnije. Za nagradu za oslobađanje dječice paradirali su nas po Muri, i svima nas prokazali kao zločince. Vidio sam <text:a xlink:type="simple" xlink:href="http://rumwiki.duckdns.org/doku.php?id=hr:5e:likovi:npcs:autumn" text:style-name="Internet_20_link" text:visited-style-name="Visited_20_Internet_20_Link">Otem</text:a> u gužvi, i namignuo joj. Nadam se da je shvatila da ovo nije dio plana. </text:p>
      <text:p text:style-name="Text_20_body">Na kraju su nas sve bacili u tamnice u utvrdi. Mogli su nam barem ostaviti gaće, muda su mi se uvukla u tijelo od hladnoće. Ako ove naivčine misle da je ovo neka prepreka nakon svih avantura gadno se varaju. U mlađim danima sam bio pijani mornar, to je toliko specifičan fenomen da ima svoju pjesmu. Naravno da sam se uspio osloboditi, no kada smo čuli da su odveli Bakicu u sobu za mučenje, dogovorili smo se da je vrijeme za napraviti sranje. Sinkronizirano smo pozvali stražare u čelije i natamburali ih. Toliko sam pobjesnio od slušanja kako muče Bakicu da sam postao vukodlak. Napravili smo pokolj, no iz prostorije gdje je bila Bakica, izašao je nekakav vandimenzijski demon… tu bi kontinjud</text:p>
      <text:p text:style-name="Text_20_body"><text:a xlink:type="simple" xlink:href="http://rumwiki.duckdns.org/doku.php?id=hr:5e:sesije:sesija_56" text:style-name="Internet_20_link" text:visited-style-name="Visited_20_Internet_20_Link">&lt;---Prijašna sesija</text:a>————————————————————————————————————————————————<text:a xlink:type="simple" xlink:href="http://rumwiki.duckdns.org/doku.php?id=hr:5e:sesije:sesija_5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7</meta:creation-date>
    <dc:creator>Generated</dc:creator>
    <dc:date>2026-09-13T13::29:07</dc:date>
    <dc:language>en-US</dc:language>
    <meta:editing-cycles>1</meta:editing-cycles>
    <meta:editing-duration>PT0S</meta:editing-duration>
    <dc:title>hr:5e:sesije:sesija_57</dc:title>
  </office:meta>
</office:document-meta>
</file>