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8"/><text:bookmark-start text:name="__RefHeading___sesija_58_i_59upoznajte_ganginog_malog_prijatelja_ili_ljubav_je_u_zraku_1"/><text:bookmark-start text:name="sesija_58_i_59upoznajte_ganginog_malog_prijatelja_ili_ljubav_je_u_zraku"/>Sesija 58 i 59: Upoznajte Ganginog “malog” prijatelja (ili ljubav je u zraku)<text:bookmark-end text:name="__RefHeading___sesija_58_i_59upoznajte_ganginog_malog_prijatelja_ili_ljubav_je_u_zraku_1"/><text:bookmark-end text:name="sesija_58_i_59upoznajte_ganginog_malog_prijatelja_ili_ljubav_je_u_zraku"/></text:h>
      <text:p text:style-name="Text_20_body">Tako mi svetog križa, Jezuša i ruma, imala sam najčudniji san, to jest, prikazanje ikada. Jedan tren sam bila u zatvoru i onaj dlakavi bezbožnik me htio ubiti, a u drugom sam u crkvi i Jezuš osobno stoji za oltarom. Mislim da se iznenadio kada me vidio, a ja sam odmah pomislila kako sam nepristojna jer se nisam najavila da dolazim u goste. Ali s druge strane, nisam ni ja znala da dolazim! Pitao me što radim tamo. On uvijek zna postaviti pametna pitanja, slava Mu. Nisam znala što odgovoriti. Pitao me želim li ostati s njime, i iako se činilo lijepo i sigurno kod njega, nisam mogla ostaviti dječicu u onom vlažnom i mračnom paklu. Pajceka, ovaj, Porina, je netko morao zaustaviti prije nego im naudi. Željela sam se vratiti k dječici, i Porinu, kako bi moja časna majka rekla: “natamburati rit”! Trepnula sam i bila na mokrom zemljanom podu, a Jelena, Dordol i Gagpas oko mene. Imala sam jaku glavobolju. </text:p>
      <text:p text:style-name="Text_20_body">Nismo imali vremena za gubiti, Pajcek je kukavički pobjegao i ostavio svoje vojnike na cjedilu. Ne samo da je užasno ljudsko biće, već i užasan šef. Sramotno! Pakian nam se pridružio pa smo posudili odjeću i oružje s njegovih vojnika i krenuli za njime. Sakrio se u veliku dvoranu. Fala Jezušu pa smo bili okruženi kuhinjom i spremištem punim ulja i masti. Zapaljivim uljem i masti. Ubacili smo to k Porinu i njegovima kao poklonček pa ih zapalili. Sad će oni vidjet kako izgleda pakao. Krenula sam na Porina, ali me izignorirao kao da sam ništa i krenuo ravno na Jelenu. Jelena je napravila što zna najbolje- dala petama vjetra! K’o gazela. Znala sam da ju neće nikad uhvatiti koliki god bio divljak. Dordol je uspio svojim srčanim govorom uvjeriti ostatak vojske da odu kući svojim obiteljima. Pametno bakino! Kada smo izašli van, saznali smo da je <text:a xlink:type="simple" xlink:href="http://rumwiki.duckdns.org/doku.php?id=hr:likovi:npcs:ganga" text:style-name="Internet_20_link" text:visited-style-name="Visited_20_Internet_20_Link">Ganga</text:a> svojim malim prijateljem topom pretvorio Pajcekovu ruku u mljeveno meso i taman kad ga je Jelena htjela svladati, luđak si je sam zavrnuo vratom. Sramota opet!</text:p>
      <text:p text:style-name="Text_20_body">Sada kada se sve smirilo mogli smo proučiti utvrdu i Porinove vojnike. Izbliza smo prepoznali znak Sotone na plaštu jednog maga (Agrogorov znak). Porin se družio s prljavim sotonama, prljavac jedan. Kad je već dvorac bio oslobođen, onda smo ga i istražili. Ispada da je utvrda imala arenu i ispod nje kavez sa čudovištem. Ubijanje ljudi za zabavu, strašno čak i za ovaj ludi grad. U Porinovoj sobi smo našli pismo od prijašnjeg gradonačelnika Črnje Mure</text:p>
      <text:p text:style-name="Text_20_body">“molim te vrati mi moju kćer. Molim te, učinit ću sve što treba. Molim te. Grad je tvoj
-Zdeslav”.</text:p>
      <text:p text:style-name="Text_20_body">Sad znamo kako je Pajcek došao na vlast. U prizemlju utvrde je ogromna knjižnica s analima prijašnjih gradonačelnika (i njihovim sumnjivim dogovorima). Riznica znanja. Indexovci su odmah skočili na to pa se mi možemo nastaviti baviti važnijim stvarima, kao što je tulumarenje po utvrdi i ispijanje svog alkohola u njoj. Utvrda je imala zavidnu zalihu alkohola, ali su Gagbak i Trijeznić dokazali da bi i nakon mora ruma svejedno bili žedni. Pakijan si je utopio sve moždane stanice pa je u bunilu zaprosio Renatu Lucić iz Indexa da mu bude žena. Zaljubio se u onih 3 minute koliko su dijelili ćeliju. Čudni su putevi Božji. Renata je pristala i uzela prsten s križićem koji joj je Pakica dao. Taj brak i sam Jezuš odobrava, slava Mu. Taman kad sam pomislila na spavanje, gđa. Maresilvam je odgovorila na moju poruku i rekla da dolazi u Muru. </text:p>
      <text:p text:style-name="Text_20_body">Ranim jutrom, baš dok smo Jelena i ja bile usred čaja, eto Maresilvam k nam’. Dordol je još uvijek bio pijan, kapetan još spava u sada suhoj bačvi alkohola, za Pakijana se ne zna jel više mamuran ili zaručen… Pametno smo odlučili prepustiti objašnjavanje Jeleni. Dotle su momci vidjeli da se posada približava s brodom i opet pametno odlučili zaustaviti ih prije nego kuglama izgađaju utvrdu ili se zabiju u mol. Za dlaku, katastrofa izbjegnuta, ovaj mol će doživjeti još jedan dan. </text:p>
      <text:p text:style-name="Text_20_body">Maresilvam i Rivačeg će nazočiti svadbi jer su Renata i Maresilvam prijateljice. Svadba će se održati u Bakrenom Rivačegu, a nakon nje Renata će s nama na brod. Još dječiceee, a možda i kasnije bebice. Možda ću biti prabaka!</text:p>
      <text:p text:style-name="Text_20_body"><text:span text:style-name="Strong_20_Emphasis">Sestra Klarisa</text:span></text:p>
      <text:p text:style-name="Text_20_body"><text:a xlink:type="simple" xlink:href="http://rumwiki.duckdns.org/doku.php?id=hr:5e:sesije:sesija_57" text:style-name="Internet_20_link" text:visited-style-name="Visited_20_Internet_20_Link">&lt;---Prijašna sesija</text:a>————————————————————————————————————————————————<text:a xlink:type="simple" xlink:href="http://rumwiki.duckdns.org/doku.php?id=hr:5e:sesije:sesija_6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57</meta:creation-date>
    <dc:creator>Generated</dc:creator>
    <dc:date>2026-09-13T13::28:57</dc:date>
    <dc:language>en-US</dc:language>
    <meta:editing-cycles>1</meta:editing-cycles>
    <meta:editing-duration>PT0S</meta:editing-duration>
    <dc:title>hr:5e:sesije:sesija_58</dc:title>
  </office:meta>
</office:document-meta>
</file>