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61"/><text:bookmark-start text:name="__RefHeading___sesija_61inspekcija_horugvincanskih_inspektora_1"/><text:bookmark-start text:name="sesija_61inspekcija_horugvincanskih_inspektora"/>Sesija 61: Inspekcija Horugvinčanskih inspektora<text:bookmark-end text:name="__RefHeading___sesija_61inspekcija_horugvincanskih_inspektora_1"/><text:bookmark-end text:name="sesija_61inspekcija_horugvincanskih_inspektora"/></text:h>
      <text:p text:style-name="Text_20_body">Sve je počelo od početka, ujutro. Al zapravo je bitan dio predvečer jer dolazi Pakica. Čim se uklizao do mola dobio je osjećaj i otišao je u rodu. Preko dna krigli ruma sve smo mu objasnili. Kolektivno smo se uputili do trga. Jejena se zamaskirala u Teutu, ironično u onu trijeznu. </text:p>
      <text:p text:style-name="Text_20_body">Iznenađujuće trg je bio pun, očekivali smo skoro nikoga jer dvoje ljudi nije dobilo istu informaciju kada se sastajemo. Za sve je kriv Jejenin horoskopski način izražavanja, u suton ovo, u zaton ono. Trijezna Teuta se popela na binu usred trga (istu binu gdje su nas htjeli objesiti par dana prije), gdje će držati govor. </text:p>
      <text:p text:style-name="Text_20_body">Za vrijeme govora sam joj pazio leđa, jer nema gore nego flaša u glavu dok pokušavaš spasiti grad. Teuta je puno srala, ovaj pričala, no ljudi su dobro reagirali, izgleda da bude političarke od nje. Zapravo kad razmislim, kada je kapetanima obećala da mogu zadržati sav booty koji osvoje pridobila ih je. </text:p>
      <text:p text:style-name="Text_20_body">Daljni nastavak ratnih dogovora je u Črnjomurskom gradskom kazalištu. Svi koji smo radili na Jejeninom osiguranju vidjeli smo sumnjive likove. Zato je Pakica prvo u dolasku u kazalište bacio dispel. U kazalištu sam sjeo u prvi red jer ja to zaslužujem! I zato jer ne vidim iz drugog reda. Kraj mene je sjela kapetanica gnomica bez šešira, a zajebo sam se. Obećao sam joj da ću joj nabaviti kapetanski šešir kada ovo sve završi. Srećom nabaviti ne mora nužno značiti kupiti hehe. </text:p>
      <text:p text:style-name="Text_20_body">Naknadno sam čuo da je Bakicu neki lik potjerao iz kazališta, mislim da je imao sreće šta odmah nije ostao bez oba koljena. U kazalištu nas se skupilo šestdesetak. Vlasnica 6 skladišta na docku jer volontirala biti zapovjednica snaga na docku. Odabrali smo hrabrog i najboljeg kapetana patuljka za su-zapovjednika na brodovima. Rekao da bi pobijedio 5 drugih kapetana u samostalnoj borbi, jednostavno smo znali da je on pravi odabir. </text:p>
      <text:p text:style-name="Text_20_body">Ovaj prvi dan dogovora nije bilo rečeno puno detalja jer smo znali da ima nepoželjnih očiju i ušiju među nama. Za cijelo to vrijeme izvan kazališta je bila prava protušpijunska akcija. Bakica je uhodila suradnike kapetana s kime se posvađala u kazalištu, Dordol je prebio nekog lika koju mu je bio sumnjiv i zapravo je bio špijun. Mislim kakva budala nosi značku države za koju radi dok je špijun. Taj bedil od špijuna se zvao Ivan Poljak. </text:p>
      <text:p text:style-name="Text_20_body">Pri daljnjem pretresu Dordol je našao nekakvu poruku koja je na kraju imala točkice i crte. Malo kasnije su se sreli Dordol i Pakijan, a Bakica im je pokazala vrata kroz koja su ušli suradnici od “kapetana”. Pakica se prerušio u bedila Poljaka, i upali su unutra. Nakon prebijanja našli su da nisu predugo u Muri, našli su hrane za još 4 dana, svakakve špijunske poruke (neke su spalili da ne kompromiziraju identitet Teute) i nekakav čudan stroj na tavanu. </text:p>
      <text:p text:style-name="Text_20_body">Uspostavilo se da je to stroj za nekakvo slanje poruka bez magije. Kada sam ga vidio, više mi je izgleda kao magija od magije koju bacaju. Na kraju sastanka jedan od kapetana je prosvirao glavu lažnom kapetanu, naravno da je nosio značku horugve sa sobom. Nakon sastanka Jejena i ja smo došlo do špijunske kuće i malo smo ispitali ekipu, dok su Dordol i Pakica su pretraživali drugu špijunsku kuću. Bakica na je držala stražu. </text:p>
      <text:p text:style-name="Text_20_body">Saznali smo da flotila ima između 40-50 brodova, da je u gradu oko 15 špijuna. Drugi kolega kapetan je prosvirao glavu drugom špijunskom kapetanu koji se malo bolje uklopio. Vjerujem da smo sada više manje sigurni.</text:p>
      <text:p text:style-name="Text_20_body">Najbolji kapetan,
Gagbak</text:p>
      <text:p text:style-name="Text_20_body"><text:a xlink:type="simple" xlink:href="http://rumwiki.duckdns.org/doku.php?id=hr:5e:sesije:sesija_60" text:style-name="Internet_20_link" text:visited-style-name="Visited_20_Internet_20_Link">&lt;---Prijašna sesija</text:a>————————————————————————————————————————————————<text:a xlink:type="simple" xlink:href="http://rumwiki.duckdns.org/doku.php?id=hr:5e:sesije:sesija_6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54</meta:creation-date>
    <dc:creator>Generated</dc:creator>
    <dc:date>2026-09-13T15::25:54</dc:date>
    <dc:language>en-US</dc:language>
    <meta:editing-cycles>1</meta:editing-cycles>
    <meta:editing-duration>PT0S</meta:editing-duration>
    <dc:title>hr:5e:sesije:sesija_61</dc:title>
  </office:meta>
</office:document-meta>
</file>