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62"/><text:bookmark-start text:name="__RefHeading___sesija_62bitka_kod_ok_koralja_1"/><text:bookmark-start text:name="sesija_62bitka_kod_ok_koralja"/>Sesija 62: Bitka kod OK koralja<text:bookmark-end text:name="__RefHeading___sesija_62bitka_kod_ok_koralja_1"/><text:bookmark-end text:name="sesija_62bitka_kod_ok_koralja"/></text:h>
      <text:p text:style-name="Text_20_body">Zadnjih par dana pripreme prošlo je u ubrzanoj izmaglici. Pripreme su tekle glatko, čak previše glatko. Mura stvarno nije grad koji će otići bez borbe i čak sam se susrela s problemom viška volontera. Brzo sam se uvjerila koliko točno nemam Dor' dolov strateški um, Kapinu upornost ni mudrost Pakice i Bakice, ali srećom Horugva mi je udubila u glavu taman dovoljno zdrave pameti da znam prihvatiti i iskoristiti tuđe talente, pogotovo one koje ja ne posjedujem.</text:p>
      <text:p text:style-name="Text_20_body"><text:a xlink:type="simple" xlink:href="http://rumwiki.duckdns.org/doku.php?id=hr:5e:likovi:npcs:dorotea_eteron" text:style-name="Internet_20_link" text:visited-style-name="Visited_20_Internet_20_Link">Gradonačelnica mosta</text:a> i njeni ljudi opremili su most dovoljno da izgleda ništa manje zastrašujuće od bilo koje flote. Magovi u kulama pripremili su svoje kristale i digli takvu magletinu da sam jedne noći skoro odšetala ravno s palube. Kapetani i razni plaćenici napunili su novu Mursku flotu s dovoljno opreme i posade da samom veličinom zasjeni mnoge gradiće Otočja. Gradski čuvari (gradski plaćenici) organizirali su putove evakuacije, gradske zalihe i obranu njenih zidine i ulica.</text:p>
      <text:p text:style-name="Text_20_body">Osim klimanja glavom i ohrabrivanja, pobrinula sam se da ljudi shvate za što će se sutra boriti te dala im vremena da se pomire s time da nam šanse ne idu u korist. Potvrđujući koliko je malo ostalo od Bjelookove flote, shvatila sam da uistinu poznajem sada više mrtvih ljudi nego živih i taj omjer čini se samo će postati gori kad se ovo završi. Noć prije borbe uzela sam par dražih mi kapetana s njihovim flotama, svojih 5 fregata i krenula prema mostu odlučna da dočekamo Horugvu umjesto da nas iznenadi.</text:p>
      <text:p text:style-name="Text_20_body">Kapo i mnogi drugi kapetani manjih brodova i flota ostali su do jutra u gradu kako bi pomogli gradu sa završnim pripremama i oprostili se od obitelji. </text:p>
      <text:p text:style-name="Text_20_body">Pakijana je ostao u jednoj od kuli bliže mostu da pomogne s maglom i zapovijeda magovima tamo. </text:p>
      <text:p text:style-name="Text_20_body">Klarisa je ostala u gradu kako bi kreirala ratnu bolnicu. Također pametno je imati bar jednog člana uprave u gradu. Roxy joj je ponudio svoju birtiju kao mjesto za bolnicu te pridružio se posadi Rumgobblera. Ona je to brzo iskoristila i preuredila cijelu ustanovu. Također je delegirala posao dovoženja ratnika nekom Zdeslavovom rođi. On je rado prihvatio ovaj posao i u potrazi za brodom obratio se ni više-ni manje nego kapi Poop Scoppera.</text:p>
      <text:p text:style-name="Text_20_body">Dor' dol, pravi vojnik kao što jest, otišao je ravno na prvu liniju - sam most. Tamo je uz gradonačelnicu mosta preuzeo komandu. Moja flota stigla je do mosta prije Horugvičine, ali smo ostavili razmak. Plan je ipak bio namamiti dio flote u uvalu. </text:p>
      <text:p text:style-name="Text_20_body"><text:line-break/>
<text:line-break/></text:p>
      <text:p text:style-name="Text_20_body">Ubrzo vidjeli smo prve sjene na horizontu, izgledalo je kao dolazi nevrijeme. Gledajući sve te kapetane koji su prisegli boriti se sa mnom, gledajući preko tisuću ljudi u mojoj posadi koji gledaju prema meni za vodstvo, podsjetilo me na one dana dok sam još bila kapetanica Teuta. Gagbakovim riječima “Jesam li se ja za ovo borio sve ove godine, da me nazivaju herojem?”. Moja prošla posada bila je potopljena na zapovijed Horugve i podsjetilo me na obećanje da radi dobrobiti bližnjih neću tražiti osvetu. Srećom pravda nekad sama dođe.</text:p>
      <text:p text:style-name="Text_20_body">Uskoro je sloop sa Horugvičkom zastavom stigao na pregovore. Nisu se ni potrudili poslati nekog bitnog, samo nečiju papigu koja je ponavljala priču o tome kako su imali dogovor s Porinom. Ukratko poslala sam ga u rodni kraj s naputkom da se vrati kad je spreman pregovarati o uvjetima svoje predaje. Daljnjih pregovora nije bilo, bar ne sa mnom. Nakon potopljenih par civila koji su se našli u krivo vrijeme na ulazu u luku, Admiral je izgubio strpljenje i naredio frontalni juriš svog flagshipa uz pratnju desetak frigati - ravno kroz naše minsko polje.</text:p>
      <text:p text:style-name="Text_20_body">Most je po dogovoru propustio taj prvi juriš uz pratnju plamtećeg ulja i koncentrirao vatru na ostatak flote. Dočekala sam taj juriš sa spremnom formacijom flote te jednom narodnom pjesmom koju me Filip naučio u nadi da će pokolebati njegov juriš. Nažalost čini se da ga je to samo još više naljutilo jer je susret naših flota bio paklen. Obalne kule su zalile flagship mećavom kugli a moja flota je u formaciji polukruga odlučno izrešetala svaki kut te ploveće tvrđave. Jedan pirat na mojoj palubi je nadodao da stvarno ne bi htio biti galeb u ovom nebu crnom od baruta i letećih kugli. Bio je u pravu, tisuće topova rešetali su koliko god su brzi mogli sve što se miče. Brodski magovi proširivali i smanjivali su tu kugle kao da su od gume, dok su neprirodni valovi ispirali cijele palube ljudi. Krv, barut i neprestana tutnjava odmah su me podsjetile na bitku za Pilboro Port.</text:p>
      <text:p text:style-name="Text_20_body">Ostatak Horugvičine flote fokusirao je svoje napore na rušenje mosta, ali Pakijan i njegovi magovi digli su neprobojan štit oko cijele uvale i zaustavili kugle u letu. Vidjevši da je most tu da ostane, flota je odlučila pratiti primjer flagshipa i probiti se ispod mosta bez da ga sruše. To se pokazalo kao kobna greška jer most pustio sve što je čuvao na njih. Minsko polje uništilo je formaciju juriša. Bačve ulja i Molotova pekli su ljude ispod žive. Topovi su sijevali, a magovi na mostu su sipali vatru i eksplozije. Šećer na kraju bio je iznenadno dignuti lanac koji je podijelio flotu točno na pola.</text:p>
      <text:p text:style-name="Text_20_body">Dvadesetak brodova kojih se probilo krenulo je u juriš po lijevom boku u nadi da nam probiju formaciju, ali tamo su našli samo moje eksplozivne jedrilice i jednu odlično raspoloženu <text:a xlink:type="simple" xlink:href="http://rumwiki.duckdns.org/doku.php?id=hr:likovi:npcs:shiara_peferi" text:style-name="Internet_20_link" text:visited-style-name="Visited_20_Internet_20_Link">albino lavicu</text:a>. Dio lijevog boka uključujući flotu one elfovske, ucjenjivačke krastače odlučili su me izdati i pridružiti se jurišu. Srećom po nas taman sam čula dobro poznati gnomovski glas moga <text:a xlink:type="simple" xlink:href="http://rumwiki.duckdns.org/doku.php?id=hr:5e:likovi:pcs:gagbak" text:style-name="Internet_20_link" text:visited-style-name="Visited_20_Internet_20_Link">Kape</text:a> iza mene javljajući da su pojačanja stigla. </text:p>
      <text:p text:style-name="Text_20_body">Moj <text:a xlink:type="simple" xlink:href="http://rumwiki.duckdns.org/doku.php?id=hr:5e:likovi:npcs:niko_tutic" text:style-name="Internet_20_link" text:visited-style-name="Visited_20_Internet_20_Link">patuljasti komandir</text:a> odlučio je razbiti formaciju i odjurišati svojom posadom na Man 'o war. Ne samo da je preživio dolazak i ukrcavanje već je pošteno omeo posadu i uzrokovao pozamašnu eksploziju na palubi koja je srušila glavni jarbol, djelo njegovog dokapetana (podsjetnik: dignuti im kip). Iskoristila sam distrakciju da pošaljem preostale jedrilice i one su čak uglavnom oštetile neprijatelje. </text:p>
      <text:p text:style-name="Text_20_body"><text:line-break/>
<text:line-break/>
Kasnije sam saznala da je Horugva napravila i kopneni napad sa zapada na grad, ali uz pomoć jakih zidina i bakice, obrana je izdržala. Sve to se događalo dok su Poop Scooper i rođo plovili po uvali pelješeći ranjenike. Srećom ostali bolnički brodovi su bili ozbiljniji.</text:p>
      <text:p text:style-name="Text_20_body"><text:line-break/>
<text:line-break/>
Flagship je ubrzo napravio brzi popravak i okrenuo svoje topove prema mojim fregatama. Stanje je izgledalo loše. Izdajnici u redovima, njihov flagship i dalje čvrsto stoji, a nebrojeni naši brodovi pod morem ili upravo tonu. Izgubila sam nadu na trenutak ali onda sam čula kako Rumgobbler juriša na lijevi bok. Sjetila sam se Bejlookovih riječi: “Ako ikada ti se dogodi u bitci da se ne možeš dovoljno dobro boriti, niti dovoljno dobro pobjeći; Pobrini se bar da dovoljno dobro umreš.”</text:p>
      <text:p text:style-name="Text_20_body">Prepustila sam komandu centra i odjurila na Khun Halat da pružim pojačanje Rumgobbleru. Tamo <text:a xlink:type="simple" xlink:href="http://rumwiki.duckdns.org/doku.php?id=hr:likovi:npcs:shiara_peferi" text:style-name="Internet_20_link" text:visited-style-name="Visited_20_Internet_20_Link">lavica</text:a> je svojom flotom utjerivala strah u kosti, <text:a xlink:type="simple" xlink:href="http://rumwiki.duckdns.org/doku.php?id=hr:5e:likovi:pcs:gagbak" text:style-name="Internet_20_link" text:visited-style-name="Visited_20_Internet_20_Link">Kapo</text:a> i <text:a xlink:type="simple" xlink:href="http://rumwiki.duckdns.org/doku.php?id=hr:likovi:npcs:ganga" text:style-name="Internet_20_link" text:visited-style-name="Visited_20_Internet_20_Link">Ganga</text:a> počeli se natjecati tko će kojoj muhi skinut koje jaje, a ja sam odlučila krastači <text:a xlink:type="simple" xlink:href="http://rumwiki.duckdns.org/doku.php?id=hr:likovi:npcs:zoe" text:style-name="Internet_20_link" text:visited-style-name="Visited_20_Internet_20_Link">Zoe</text:a> zapiknuti Khuna u flotu i strijelu u oko. U jednom trenu ludila čak sam uskočila na neki sloop sama i sudcem tame presudila cijeloj posadi. Sa flagshipa <text:a xlink:type="simple" xlink:href="http://rumwiki.duckdns.org/doku.php?id=hr:5e:likovi:npcs:voix_holy" text:style-name="Internet_20_link" text:visited-style-name="Visited_20_Internet_20_Link">stric</text:a> je zatražio prekid vatre i borbu jedan na jedan. Plan je propao jer pri odlasku do plaže, zadnji kraj flagshipa eksplodira i <text:a xlink:type="simple" xlink:href="http://rumwiki.duckdns.org/doku.php?id=hr:5e:likovi:pcs:elixa" text:style-name="Internet_20_link" text:visited-style-name="Visited_20_Internet_20_Link">Elixa</text:a> se pojavi na palubi. Njenu pojavu zaprati neki električni jarbol koji je iskočio iz krme. Presjekao je mnoge brodove, uključujući moje fregate.</text:p>
      <text:p text:style-name="Text_20_body">Srećom Dor' dol je upravo završio s potapanjem dijela flote koji je zapeo vani pa je okrenuo svu vatrenu moć mosta na Man o' war. Uskoro se pojavi i nepoznati par figura koji su osobno raznijeli dobar dio broda. Vrhunac njihovog napada bio je kada je <text:a xlink:type="simple" xlink:href="http://rumwiki.duckdns.org/doku.php?id=hr:5e:likovi:npcs:aron_kurik" text:style-name="Internet_20_link" text:visited-style-name="Visited_20_Internet_20_Link">jedna od figura</text:a> prizvala pravog Krakena. Posjetila me na pokojnu sestru koja se klanjala tom pretilom lignjunu. Nekoć mi je zadavala toliko glavobolja njenim izborom ““božanstva””, ali kada sam ga vidjela toliko me razveselilo da mi je posada mislila da sam poludjela. Kraken je rastrgao što je preostalo od flagshipa ravno na pola te su i okolne frigate počele padati. Pakijan i <text:a xlink:type="simple" xlink:href="http://rumwiki.duckdns.org/doku.php?id=hr:likovi:npcs:roxy" text:style-name="Internet_20_link" text:visited-style-name="Visited_20_Internet_20_Link">Roxy</text:a> su mudrim kombiniranjem shapeshift/polymorpha sa balistom potopili zadnje 3 fregate dok su ostale počele bježati samo kako bi ih dočekala pojačanja s mora od kapetana koji nisu bili u gradu zadnjih par dana.</text:p>
      <text:p text:style-name="Text_20_body">Teuta je naredila puni juriš Khuna i uskočila na Stričev sloop spremna završiti ovo na jedan ili drugi način. Pretpostavila sam iz svojih vizija da me želi živu, ali čini se da je zbog potopa flagshipa pobjesnio. Prizvao je svoj scythe uz demonsku vatru i hvaljenje simbolom Agrogora te odsjekao mi potkoljenicu jednim zamahom. Drugim zamahom već sam bila prikliještena uz pod. <text:a xlink:type="simple" xlink:href="http://rumwiki.duckdns.org/doku.php?id=hr:5e:likovi:npcs:autumn" text:style-name="Internet_20_link" text:visited-style-name="Visited_20_Internet_20_Link">Autumn</text:a> je uskočila da mi pomogne vičući kako želi povišicu i to je bilo dovoljno distrakcije da izmaklim na sigurniju udaljenost.</text:p>
      <text:p text:style-name="Text_20_body">Uskoro su se priključi u borbu i Rumgobbler, ali stric frustriran, pretvori se u zmaja. Sudac tame i Kapin štit zasjali su čini se taman dovoljno da pokažu put drugima jer uskoro stižu dvije figure koje su pomogle dokrajčiti stričev flagship i pomognu nam ponovo. Gagbak je mlatio maljem kao da praši stari tepih, Autumn i Roxy pucali su iz svih pušaka koje su mogli dosegnuti, a Pakijan je narasto cca pol metra i malo podlakavio pa počeo šamarati zmajeva jaja. Čak je i Elixa ispliva od nekud, nakon što je prešutjela električni jarbol nisam znala da pucam nju ili strica. Tu debatu prekinuo je divovski demom s topom u jednoj ruci i tro-metarskim mačem u drugoj koji ju je pretvorio u mrlju na palubi. Nakon Elixe, demon je pomogao raskeljiti strica i sa završnim šamarom dlakavog Pakijana, zmaj je pao. Čula sam glas u glavi: “Napokon je pao. Jedan od jedanestorice”. Sa smrću zmaja, demon se preobrazio u bakicu, a možda mi se to samo pričinilo jer sam se ubrzo onesvijestila od gubitka krvi. </text:p>
      <text:p text:style-name="Text_20_body"><text:line-break/>
<text:line-break/></text:p>
      <text:p text:style-name="Text_20_body">Zombi zvan Jelena ponovo je umrla, ali sada cijela Mura povezuje ime Teuta sa tom prokletom obitelji. Razmišljala sam to ušutkati da se zaboravi sa godinama, možda čak i napraviti novo ime, ali onda sam se sjetila <text:a xlink:type="simple" xlink:href="http://rumwiki.duckdns.org/doku.php?id=hr:5e:likovi:npcs:lena_otok" text:style-name="Internet_20_link" text:visited-style-name="Visited_20_Internet_20_Link">Lene</text:a>. Sjetila sam se <text:a xlink:type="simple" xlink:href="http://rumwiki.duckdns.org/doku.php?id=hr:5e:likovi:npcs:filip_otok" text:style-name="Internet_20_link" text:visited-style-name="Visited_20_Internet_20_Link">Filipa</text:a>, iako ga dugo nisam smatrala ocem, sada je potvrđeno da je čovjek umro časno, samo sa Jeleninom sigurnošću na pameti. </text:p>
      <text:p text:style-name="Text_20_body">Možda moja obitelj je usrana, ali nije cijela obitelj. Par ruži viri u tom zaraslom vrtu, a kad razmislim dobar dio korova sam već izčupala. Možda jednog dana i završim posao, a dotle potpisujem ovaj prvi i zadnji dnevnik Teutine fregate kao:</text:p>
      <text:p text:style-name="Plugin_Wrap_Paragraph_Right aligned"><text:span text:style-name="Emphasis">Gradonačelnica Črnje Mure,</text:span></text:p>
      <text:p text:style-name="Text_20_body"><text:span text:style-name="Emphasis"><text:span text:style-name="Strong_20_Emphasis">Teuta Otok</text:span></text:span></text:p>
      <text:p text:style-name="Text_20_body"><text:a xlink:type="simple" xlink:href="http://rumwiki.duckdns.org/doku.php?id=hr:5e:sesije:sesija_62.5" text:style-name="Internet_20_link" text:visited-style-name="Visited_20_Internet_20_Link">Nastavak zapisa.</text:a></text:p>
      <text:p text:style-name="Text_20_body"><text:a xlink:type="simple" xlink:href="http://rumwiki.duckdns.org/doku.php?id=hr:5e:sesije:sesija_61" text:style-name="Internet_20_link" text:visited-style-name="Visited_20_Internet_20_Link">&lt;---Prijašna sesija</text:a>————————————————————————————————————————————————<text:a xlink:type="simple" xlink:href="http://rumwiki.duckdns.org/doku.php?id=hr:5e:sesije:sesija_63"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8</meta:creation-date>
    <dc:creator>Generated</dc:creator>
    <dc:date>2026-09-13T13::29:08</dc:date>
    <dc:language>en-US</dc:language>
    <meta:editing-cycles>1</meta:editing-cycles>
    <meta:editing-duration>PT0S</meta:editing-duration>
    <dc:title>hr:5e:sesije:sesija_62</dc:title>
  </office:meta>
</office:document-meta>
</file>