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62.5"/><text:bookmark-start text:name="__RefHeading___nastavak_sesije_62_1"/><text:bookmark-start text:name="nastavak_sesije_62"/>Nastavak sesije 62<text:bookmark-end text:name="__RefHeading___nastavak_sesije_62_1"/><text:bookmark-end text:name="nastavak_sesije_62"/></text:h>
      <text:p text:style-name="Text_20_body">Sablasan put kroz trupla prijatelja i neprijatelja nazad do Mure pokupljajući ranjenike putem trajao je punih Četrnaest sati. Svi iscrpljeni ranjeni pokoreni.</text:p>
      <text:p text:style-name="Text_20_body">U ustima cijelim putem osječate okus željeza od krvi što vam se sljeva niz lice. No znate da je to okus pobjede. Znate da ste privilegirani što ste živi.</text:p>
      <text:p text:style-name="Text_20_body">Sjetite se svojih palih suboraca i hrabrih kapetana. Sjetite se nepokorivog patuljka koji je sam svojim rukama zaustavio napredak Man O Wara pa makar na kratko. Žrtve ove bitke broje se u tisučama. Još vam nije sasvim jasno zašto tolika sila zbog Jelene. Iako je tajanstvena i povezana s Horugvom ne možete opravdati cijelu armadu brodova koja jr uplovila ovoga dana.</text:p>
      <text:p text:style-name="Text_20_body">U samoj luci dočeka vas plava niska malo bucmastija tiflingica. Sa suzom u oku potrči i zagrli pakijana oko struka. “Iako nismo niti tjedan dana skupa ovome se nisam nadala. Uplašio si me do kostiju ti veliko čupavo druidsko govno od muža. Obožavam te.” Pakijan zastane i zagrli ju nazad. Napokon adrenalin krene popuštati svima te jelena doslovno pri silasku s broda dok se pakijan gli padne s daske koja spaja brod i kopnu. Padne u more i onesvjesti se. Gagbak baci sve što je nosio naglo se pretvori u vikodlaka: “Neš mi se sad utopit pas mater!” skoči za njom. ubrzo vidite kako njeno onesvješteno tijelo se polaže na dok črnje mure. Sestra klarisa u punom trku dolazi do nje i moli da ju se premjesti u Rodu. Pakijan ne zjajući da se roda prenamjenila u bolnicu kaže bakici “Bako kislim da ovo ne može alkohol izlječiti”. Bakica se zadere ne doživljavajući Pakijana “SLONINO POMOZI MI NOSITI JELENU U RODU! ŠAJUN DONESI I ROXYA I OTEM ISTO! BIX RAZGLASI SVIMA DA JE U RODI BOLNICA ZA RANJENIKE AKO DRUGDJE NEMA MJESTA!”. Niste znali da ima takvog vođe u bakici no isto tako niste znali da ima takvog demona unjoj.</text:p>
      <text:p text:style-name="Text_20_body">Sumorno jutro pretvara se u dugi naporan i tužan dan. Neki od vas več su preko 48 sati na nogama. Ljudi oko vas doslovno padaju od iscrpljenosti na pod. Kapetani brodova koji su naknadno došli u pomoć ispitiju po ulicama ljude što se dogodilo zašto je Horugva napala. To podsjeti pakiana na Man O War i dokumente koji su sigurno po njemu bili. Sa svojom zaručnicom, Gangom i Sloninom posude jedan sailboat u luci kako bi što prije dospjeli do mjesta gdje se bitka odvijala. Pretvaranjem u morske zvjeri uz pomoč preostalih članova posade prikupe adoslovno gomile papira dokumenata i ostalih interesantnih stvari.</text:p>
      <text:p text:style-name="Text_20_body">U međuvrenemu u Črnju muru napokon dolazi izranjavani iscrpljeni Dordol. Obilazio je sa malom četom vjernih vojnika sve kule s zapdne i južne strane Mure kako bi provjerio je li koja pala i vratio ju pod piratsku vlast. Hodajući lukom prema Rodi vidi Rumgobblera njegovom prirodnom stanju (bez pola pramca). Pomisli se “Al i taj brod za svoju veličinu grize”. Taman se u blizini uparkirava prekrasna bijela fregata sa natpisom Bijela Murina i čuje kapetanicu gnomicu kako viče zapovjedi za transportiranje ranjenika. Iako je savladan od umora dolazi do nje i pita može li kako pripomoči. Ona ga zaduži za pomaganje pri prenošenju ljudi do bolnica. Noseći osmog ranjenika do jedne od bolnica preusmjeravaju ga u Rodu jer su oni popunjeni. Ulazeći u nekadašnji kafić sada vidi kako je preplavljen ranjenicima mrtvacima i ostalim ljudima koji traže pomoč. Posjedneš svojeg ranjenika i vidiš kapetana Gagbaka kako je naslonjen uz stepenice i nemirno drma nogom.</text:p>
      <text:p text:style-name="Text_20_body">“O Dordol” i skoro da te zagrli od sreće što te vidi no suzdrži se “Šta si na magarcu jahao do tu, več sam mislio da bum te pokopao tu.” Odgovara dordol “Ne dans kapetane, ne danas. Di su ostali?” Kaže da je pakijan vjerojatno pobjegao se negdje fukat sa zaručnicom, Ganga, Slonina, Šajun i Bix su savsim dobro prošli. Otem je ranjena kao i Roxy. “A što je s Jelenom i Klarisom?” “Da znam pio bih a ne cupkao u mjestu. Mislim Klarisa je dobro ali Jelena je vidjela bolje dane.”</text:p>
      <text:p text:style-name="Text_20_body">Pakian vadi posljednju zaključanu škrinjicu na brod i gleda u doslovno brdo dokumenata i sumnjivih stvari. Pogleda u Renatu koja več prolazi kroz dokumentaciju psujući. “Što je?” “Pakijane ovo nije bilo dobro… Nisam još cijelu priču sastavila ali prema onome što imam Jelenin stric Voix je bio jedan od vrhovnih ljudi u Agrogoru. No puno toga još nema smisla. Naime znam da je jedan od reportera baš u Zagrebu trenutno i prikuplja podatke o cijeloj obitelji Otok jer se u zadnjih 30-40 godina s njima dešavalo puno sranja. I nemamo još sve dokaze no misli se da Voix uopče nije pravi član obitelji otok več je magijom davnih dana uvjerio sve članove obitelji da je jedan od njih.” Pakijan sav zbunjen gleda u Renatu “Jesi dobro? s
Skačeš s teme na temu i niškaj si rekla nema smisla. Oprosti al ne mogu te pratiti.” Tiflingica poljubi svoju zbunjenu dlakavu lopticu i kaže “Oprosti. Znam da je puno toga i da si umoram budemo nakon svadbe sa tvojom posadom sve raspravili i dokučili.”</text:p>
      <text:p text:style-name="Text_20_body">Prošla su 4 dana nakon bitke za Muru. Jelena napokon se budiš i vidiš Klarisu kako ti neumorno previja rane. Skupiš snage zahvališ joj se i kažeš da netreba više no kada se okreneš u sjedeći položaj na krevetu zavrti ti se i ne možeš se ustati od slabosti. I primjetiš da nemašpodkoljenicu desne noge. Padaš nazad u krevet.</text:p>
      <text:p text:style-name="Text_20_body">7 dana nakon bitke. Prošao je puni tjedan od kako je Mura obranjena. Ni jecaji, tuga i bol ne jenjavaju teško pogođenim gradom.</text:p>
      <text:p text:style-name="Text_20_body">9 dana nakon bitke. Gradom se pročuje vjest da će se gradonačelnica Jelena pojaviti na glavnom trgu danas u podne. I stvarno prepun trg ljudi što kapetana brodova što običnog građanstva okupi se na trgu. Na pozornicu stupa Kraljica Jelena na svojoj jednoj zdravoj i jednoj drvenoj nozi. Prije no što progocoei. Cijeli trg se pokloni na koljena i pognu glave. Pa tako i Gnomica koja je stajala kraj jelene dok se penjala na binu. Pogleda gnomica u Jelenu i kaže “Kraljice vaš narod čeka da progocorite”. U govoru kojim se Jelena obračala Muri ponovno napomene da više gradom neće vladati samo jedna osoba već izabrana elita među kojom su: <text:a xlink:type="simple" xlink:href="http://rumwiki.duckdns.org/doku.php?id=hr:likovi:npcs:shiara_peferi" text:style-name="Internet_20_link" text:visited-style-name="Visited_20_Internet_20_Link">Shiara Lanori Peferi</text:a>, <text:a xlink:type="simple" xlink:href="http://rumwiki.duckdns.org/doku.php?id=hr:5e:likovi:npcs:dorotea_eteron" text:style-name="Internet_20_link" text:visited-style-name="Visited_20_Internet_20_Link">Dorotea Eteron</text:a>, <text:a xlink:type="simple" xlink:href="http://rumwiki.duckdns.org/doku.php?id=hr:5e:likovi:npcs:aron_kurik" text:style-name="Internet_20_link" text:visited-style-name="Visited_20_Internet_20_Link">Aron Kurik</text:a>, <text:a xlink:type="simple" xlink:href="http://rumwiki.duckdns.org/doku.php?id=hr:5e:likovi:npcs:golomov" text:style-name="Internet_20_link" text:visited-style-name="Visited_20_Internet_20_Link">Golomov</text:a> i <text:a xlink:type="simple" xlink:href="http://rumwiki.duckdns.org/doku.php?id=hr:likovi:npcs:roxy" text:style-name="Internet_20_link" text:visited-style-name="Visited_20_Internet_20_Link">Roxy</text:a>.</text:p>
      <text:p text:style-name="Text_20_body"><text:a xlink:type="simple" xlink:href="http://rumwiki.duckdns.org/doku.php?id=hr:5e:sesije:sesija_62" text:style-name="Internet_20_link" text:visited-style-name="Visited_20_Internet_20_Link">Povratak na početak sesije</text:a>.</text:p>
      <text:p text:style-name="Text_20_body"><text:a xlink:type="simple" xlink:href="http://rumwiki.duckdns.org/doku.php?id=hr:5e:sesije:sesija_61" text:style-name="Internet_20_link" text:visited-style-name="Visited_20_Internet_20_Link">&lt;---Prijašna sesija</text:a>————————————————————————————————————————————————<text:a xlink:type="simple" xlink:href="http://rumwiki.duckdns.org/doku.php?id=hr:5e:sesije:sesija_63"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1:13</meta:creation-date>
    <dc:creator>Generated</dc:creator>
    <dc:date>2026-09-13T16::21:13</dc:date>
    <dc:language>en-US</dc:language>
    <meta:editing-cycles>1</meta:editing-cycles>
    <meta:editing-duration>PT0S</meta:editing-duration>
    <dc:title>hr:5e:sesije:sesija_62.5</dc:title>
  </office:meta>
</office:document-meta>
</file>