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65"/><text:bookmark-start text:name="__RefHeading___sesija_65proslave_i_provodi_1"/><text:bookmark-start text:name="sesija_65proslave_i_provodi"/>Sesija 65: Proslave i provodi<text:bookmark-end text:name="__RefHeading___sesija_65proslave_i_provodi_1"/><text:bookmark-end text:name="sesija_65proslave_i_provodi"/></text:h>
      <text:p text:style-name="Text_20_body">Svadba je dočekala jutro, a bome i nastavila se kroz drugi dan. Baš kao i moj mamurluk. A možda su to samo simptomi onih čudnih napitaka… <text:line-break/>
Da, napitci. Tijekom slavlja Rivačeg je pripremio štand sa koktelima. Na svačiju žalost nisu bili obični kokteli nego magični napitci koji omogućuju igranje neke sadističke vrste kuglanja sa živim ljudima umjesto lopte.<text:line-break/>
Rivačeg i Maresilvam su se udružili na domaćem terenu protiv 3 druga para igrača. Tu su još bili naravno mladenci, Renatina dva hippy bratića(zanimljiv obrat događaja da nisu Pakijanovi bratići) te Dor' Dol i ja.
Pravila su bila jednostavna, popij napitak, pretvori se u nasumičnu okruglastu beštiju i dopusti svom paru da te zavitla u set čunjeva.<text:line-break/>
Mladenci su varali, Rivačegi su igrali na domaćem terenu, Klinci su bili mladi i poletni, ali ništa nije bilo jače od Dor' Dolove i moje želje da katapultiramo jedno drugo preko pola sobe. Pakijan je izgledao zaboravio tko je na brodu prvak u bacanju iz promatračnice.</text:p>
      <text:p text:style-name="Text_20_body">Dok smo se mi zabavljali obiteljskim nasiljem, Bakica je otela Pakijanovu majku i krenula u upoznavanje Renatine obitelji.<text:line-break/>
Prva zanimljiva stvar koju je saznala je Renatina majka noćna dama. Druga stvar je to da je Renata prije radila u Bakrenom Rivačegu. <text:line-break/>
Treće saznanje je bilo od kud je Pakijan nasljedio svoju poduzetnost. Nakon što je naš par trač-babi(doslovno) naletio na oca jednog od Renatinih prijateljica saznale su da je on trgovac, između ostalog i travom.  Tu je za čas gospođa sredila stvar i prva pošiljka je otišla prije nego je vjenčano slavlje opće završilo.</text:p>
      <text:p text:style-name="Text_20_body">Nažalost nisam mogla ostati da usporedim slavlje prvog i drugog dana. Mura je možda već gorila bez moje prisutnosti.<text:line-break/>
Oprostila sam se sa KKK-om i zamolila Maresilvam da me teleportira natrag. Srećom nije me nitko svrgnuo dok me nije bilo, ali kada sam vidjela posljedice momačku skoro sam požalila što nije.<text:line-break/>
KKK se vratio dan kasnije i još uvijek se moglo vidjeti tragova delikvenstva. Ostaci paljevine na trgu, rijeke ruma na ulicama i malo skureno stablo za Piboroport.  <text:line-break/>
Najznačajnija posljedica nas je dočekala tek kada smo se našli. Prolazeći kraj našeg najdražeg lokala(ajde bar u Muri najdraži), primjetili smo da ne nedostaje. Ostao je samo Roxy koji sjedi za stolom i zuri znak na kojem piše ime njegova lokala. Problem je bio što je taj stol bio otvorenim nebom na polju gdje je nekad bila Roda.<text:line-break/>
Nakon pozamašnog smirivanja našeg prijatelja te par viših magija, saznali smo da je Roda teleportirana u Betežnu tijekom slavlja. Vjerojatno je to odradio onaj smrad mali Milić.
Dogovorili smo se s Roxyem da koristi našu birtiju u skladištu dok se stara ne vrati, a ja sam ga uvjerila da ću poslati cijelo svoje vijeće magije da riješi misterij ovog nestanka.<text:line-break/>
Samo mi je još jedna glupost za obavit ostala, kada sam preuzela ovaj posao očekivala sam da ću imati puno Porinovih propusta za ispraviti. Ono o čem nisam razmišljala je da se propusti nasljeđuju neprekidno, što je značilo da sam imala skoro jednako posla baveći se Zdeslavovimm greškama, kao i onima drugih prethodnika. Srećom pa Zdeslav je još živ pa uvijek ga mogu naknadno zatuć ako me izlude njegove gluposti.</text:p>
      <text:p text:style-name="Text_20_body">U svakom slučaju za dosta posla treba dosta ljudi pa naveliko radim na popunjavanju raznih vijeća i samog stožera. Za potrebe vijeća magije javio mi se neki čudak koji je radio neke posliće za Porina. Čini se sposoban, za test sam mu našla da nađe gdje je izgubljeno skladište i našao ga je za čas čak i bez konteksta što zapravo traži.<text:line-break/>
Ono što me brine je karakter, ipak je radio sa Porinom.
Stoga spojila sam korisno s korisnim i poslala ga Rumgobbleru da im se pridruži u istraživanju tog skladišta. On im pomogne, a oni mi poslje jave kakav je zapravo. <text:line-break/>
Na to Gagbak je napravio klasičan potez kapetana i naplatio posao dva puta. Rekao da to njemu zvuči kao da Rumgobbler njoj radi uslugu i da bude to trebalo platit. Probala sam ga uvjerit da to naplati magu, ali nije mi baš prošlo.<text:line-break/>
Naravno kada se taj lik pojavio, Gagbak ga je uvjerio da treba pokrit svoje putne troškove do tamo.
Naravno dopustila sam da se tako odigra. I dalje sam prošla jefitnije nego da zapošljavam nekog da ga provjeri, a kad Gagbak krene te kamatarit za lovu tek onda se vidi pravi karakter čovjeka.</text:p>
      <text:h text:style-name="Heading_20_4" text:outline-level="4"><text:bookmark-start text:name="__RefHeading___teuta_otok_2"/><text:bookmark-start text:name="teuta_otok"/>Teuta Otok<text:bookmark-end text:name="__RefHeading___teuta_otok_2"/><text:bookmark-end text:name="teuta_otok"/></text:h>
      <text:h text:style-name="Heading_20_2" text:outline-level="2"><text:bookmark-start text:name="__RefHeading___dolazak_aapepa_3"/><text:bookmark-start text:name="dolazak_aapepa"/>Dolazak Aapepa<text:bookmark-end text:name="__RefHeading___dolazak_aapepa_3"/><text:bookmark-end text:name="dolazak_aapepa"/></text:h>
      <text:p text:style-name="Text_20_body">U luci <text:a xlink:type="simple" xlink:href="http://rumwiki.duckdns.org/doku.php?id=hr:likovi:grupe:kkk" text:style-name="Internet_20_link" text:visited-style-name="Visited_20_Internet_20_Link">KKK</text:a> su ugledali zanimljiv prizor.<text:line-break/>
Jahač na spektralnom konju kako im prilazi, a za njim veliki kameni disk sa pobacanim stvarim.
Jahač se predstavio kao <text:a xlink:type="simple" xlink:href="http://rumwiki.duckdns.org/doku.php?id=hr:5e:likovi:pcs:aapep" text:style-name="Internet_20_link" text:visited-style-name="Visited_20_Internet_20_Link">Aapep</text:a>, a grm na svom disku kao <text:a xlink:type="simple" xlink:href="http://rumwiki.duckdns.org/doku.php?id=hr:5e:likovi:npcs:alduin" text:style-name="Internet_20_link" text:visited-style-name="Visited_20_Internet_20_Link">Alduina</text:a>.</text:p>
      <text:p text:style-name="Text_20_body">Nakon što je sišao sa njega, konj je samo ispario u zraku; ostavljajući Aapepa da objasni kako je on mag kojeg je <text:a xlink:type="simple" xlink:href="http://rumwiki.duckdns.org/doku.php?id=hr:5e:likovi:pcs:teuta" text:style-name="Internet_20_link" text:visited-style-name="Visited_20_Internet_20_Link">Teuta</text:a> poslala da im pomogne u potrazi za izgubljenim skladištem.</text:p>
      <text:p text:style-name="Text_20_body">Aapep ima crnu, sjajnu kožu te svijetlo smeđe, skoro žute oči. Na vratu mu se nalaze ožiljci koji pri pobližem pogledu više izgledaju kao neka vrsta škrga.
Obučen je ekscentrično uz prekomjerno korištenje jarkih boja i zlatnih detalja, sve uz motive zmija, a pogotovo kobri.<text:line-break/>
Od uvijek prisutnih detalja osim kričave odjeće, posjeduje na prsima broš u obliku male lubanje koja uvijek lagano svijetli u toplim nijansama, debelu knjigu u koricama od sasušene crne kože, dekorativni pištolj svijetlo-zelene boje te dugački magičarski štap sa kobrom na vrhu. </text:p>
      <text:p text:style-name="Text_20_body"><text:a xlink:type="simple" xlink:href="http://rumwiki.duckdns.org/doku.php?id=hr:5e:sesije:sesija_64" text:style-name="Internet_20_link" text:visited-style-name="Visited_20_Internet_20_Link">&lt;---Prijašna sesija</text:a>————————————————————————————————————————————————<text:a xlink:type="simple" xlink:href="http://rumwiki.duckdns.org/doku.php?id=hr:5e:sesije:sesija_6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4</meta:creation-date>
    <dc:creator>Generated</dc:creator>
    <dc:date>2026-09-13T17::08:44</dc:date>
    <dc:language>en-US</dc:language>
    <meta:editing-cycles>1</meta:editing-cycles>
    <meta:editing-duration>PT0S</meta:editing-duration>
    <dc:title>hr:5e:sesije:sesija_65</dc:title>
  </office:meta>
</office:document-meta>
</file>