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66"/><text:bookmark-start text:name="__RefHeading___sesija_66spiljski_gradovi_1"/><text:bookmark-start text:name="sesija_66spiljski_gradovi"/>Sesija 66: Špiljski gradovi<text:bookmark-end text:name="__RefHeading___sesija_66spiljski_gradovi_1"/><text:bookmark-end text:name="sesija_66spiljski_gradovi"/></text:h>
      <text:p text:style-name="Text_20_body">Nakon slavlja bilo je vrijeme da se vratimo na posao. Pa je naravno, posada odlučila umjesto na posao otići na izlet pod krinkom da obavljamo važan posao za gradonačelnicu Teutu (kako se ponosim našom ambicioznom djevojkom). Uvalila nam je nekakvog čudnog tipa opsjednutog zmijama da ga provjerimo, a Kapetan mu je standardno naplatio za skoro sve osim udisanje zraka na brodu. Aapep se čak nije niti previše cjenkao s njime. Mora da je neki bogatun… ili naivčina. Pošto je stvorio doslovno hrpu novčića visokih kao Kapetan, ipak je bogat.</text:p>
      <text:p text:style-name="Text_20_body">Plovili smo do Drugog otoka tražeći dom našeg broda Khun Halata. Aapep je uspio dešifrirati kartu iz dnevnika nađenog na brodu i znao je točno kamo moramo ići. Na karti je to izgledalo blizu, ali trebalo nam je 4 dana da doplovimo do nekih stijena. I već kad sam pomislila da smo uzalud potrošili vrijeme, naš novi privremeni član posade Aapep je odletio prema stijenama i samo prošao kroz njih. Vidim da će se nesmotrenošću odlično uklopiti. Neka magija je skrivala ulaz u pećinu. </text:p>
      <text:p text:style-name="Text_20_body">U špilji je bila napravljena lučica za 3 broda s malim selcem kučica na drvenim stupovima. Jako šarmantno selce. U vodi je bilo nekoliko starih i oronulih brodova koje su Aapep i ostali pretraživali kako bi našli vrijednosti. Mene je više zanimalo selo. Osvjetlili smo selce i Dordol i ja smo krenuli po kučicama nalaziti spise i knjige. Našli smo i više nego što smo htjeli - krvave tragove i lance u kučici koja je vjerojatno pripadala kapetanu Khun Halata. Dordol je u jednoj od susjednih kuća našao pismo gdje se netko od mornara ispričava obitelji jer nije doma na vrijeme. Objasnio je da je njegov kapetan našao nešto. Dordol i ostatak posade je brzo povezao dnevnik i činjenice iz pisma i kapetanove kuće i zaključili su da je onaj prokleti manijak od lignjunca pobio posadu i kapetana Kuhn Halata. Sad bih mu opet razbila lubanju. S druge strane, po dokumentima i knjigama koje smo našli, dalo se zaključiti da je kapetan Halata htio zaraditi na lignjo-seronji. Htio ga je izložiti kao neku stvar, naplaćivati da svi vide neobično biće. To bi i mene razljutilo. Okrutno. </text:p>
      <text:p text:style-name="Text_20_body">Dordol je našao skriveni gumb na kapetanovom stolu… i naravno stisnuo ga. Ništa se nije dogodilo pa ga je stisnuo opet. Paljba desetak topova na sve strane. Ispada da je špilja opremljena vrhunskim obrambenim sustavom. Lanac na ulazu da uništi neželjene brodove (poveznica s Črnjom Murom?) i topovi uklesani u stijenama koji se sami pune. Hodnici za održavanje od jednog do drugog topa uokolo te oštri noževi u vodi. Pošto još jedan pritisak gumba samo opet pokrene topove, krenuli smo u istraživanje tunela da nađemo način kako da ne uništimo cijeli brod (OPET). Lutajući po uskim hodnicima, našli smo sluz po zidovima. I kamo vodi sluz? Naravno do tajne prostorije s ogromnim živim i svjesnim mozgom. Koji ne izgleda kao da je dobronamjeran. Borila sam se sa zmajevima, vojskama, zlikovcima koji kontroliraju krv u drugima, morskim kurvaćetinama, piratima i pijanim luđacima, zašto ne ubaciti i samosvjesni mozak u to? Kada sam otišla iz samostana očekivala sam puno mirnije avanture od ovoga. </text:p>
      <text:p text:style-name="Plugin_Wrap_Paragraph_Right aligned"><text:span text:style-name="Strong_20_Emphasis"><text:span text:style-name="Emphasis">Klarisa</text:span></text:span></text:p>
      <text:p text:style-name="Text_20_body"><text:a xlink:type="simple" xlink:href="http://rumwiki.duckdns.org/doku.php?id=hr:5e:sesije:sesija_65" text:style-name="Internet_20_link" text:visited-style-name="Visited_20_Internet_20_Link">&lt;---Prijašna sesija</text:a>————————————————————————————————————————————————<text:a xlink:type="simple" xlink:href="http://rumwiki.duckdns.org/doku.php?id=hr:5e:sesije:sesija_67"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9:05</meta:creation-date>
    <dc:creator>Generated</dc:creator>
    <dc:date>2026-09-13T13::29:05</dc:date>
    <dc:language>en-US</dc:language>
    <meta:editing-cycles>1</meta:editing-cycles>
    <meta:editing-duration>PT0S</meta:editing-duration>
    <dc:title>hr:5e:sesije:sesija_66</dc:title>
  </office:meta>
</office:document-meta>
</file>