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hr:5e:sesije:sesija_68"/>Spašavanje gradonačelnice Jelene</text:span></text:p>
      <text:p text:style-name="Text_20_body">Opet smo se probudili u Rodi dva. Dijeljeći jednu moždanu stanicu koju imamo odlučili smo da je krajnje vrijeme za spašavanje Jeljene. Prvo smo se zaputili našem pouzdanom magu Miliću, bili smo sigurnu da bi on znao više o kletvi. Putem do gradskog kazališta svugdje smo vidjeli grafite i natpise “đe si bio 57e ?”. Dolaskom pred kazalište po dobrom starom običaju primijetili smo šatoraše sa odojkom i janjetinom svagdašnjom. Milićev pilićev ured smo jedva našli jer mu na vratima piše prekriženo Crna divojka, i pored sramežljivo Milič. Kad smo došli i vidio sam i dalje neuredan i ne složen ured znao sam da smo u pravim rukama. Jedva da smo ušli da kad već Pakijan se hvata za flašu, ovaj napitak. Naravno tipično labilan da prijedlog Milića pilića da popije napitak on ga popije. Naravno jer Pakijan ovako nije dovoljno naporan, sad je postao i nevidljiv. Pa smo ga ignorirali da se opameti. </text:p>
      <text:p text:style-name="Text_20_body">Milić nam nije vjerovao za veliki mozak u staklenci od krastavaca. Ne znam zbog čega. Kada nas je shvatio ozbiljno, objasnio nam je da mozak koristit predmete za kontrolu drugih, u slučaju Jelene lubanja koju je pokupila od lignjunca je zapravo posrednik za kontrolu. U Rodi mi je na pamet palo kako bi bilo fora baciti lubanju u vulkan, birtija mi je očito dala dar intelekta. Moramo barem 60 feeta odmaknuti lubanju da ona izgubi kontrolu. Znali smo šta nam je činiti. Za kraj Pakijan je na savjet popio još jedan napitan i potao minijaturan. Igra se s vatrom, šta da je popio neki trajni i postao još viši ili nedo bog, vilenjak. Mali se igra s vatrom. </text:p>
      <text:p text:style-name="Text_20_body">Apepe je morao do gradskog portala, i dobio je šegrtski zadatak pomesti oko portala. Tako da smo se zaputili do glavne gradske utvrde, i onda u njoj u još jednu utvrdu za portal. Iznajmili smo ponije da stignemo do tamo dok smo još mladi. Taj bogati dio grad je bezvezan, sve neke skupe kuće, sve lijepo. Nema onaj sos Mure. Kada smo odradili taj zadatak otišli smo do tržnice na trgu da kupimo olovnu kutiju od olova po savjetu Milića. Na tržnici smo se razdvojili, ja sam vidio neku slatku polutanku koja prodaje voće i moram sam je detaljno ispitati. Tek da smo počeli pričati evo škvadre kažu gotovi su, a ja punih ruku (besplatnog) voća. </text:p>
      <text:p text:style-name="Text_20_body">Sljedeće je bilo otići do Jelene, odmah smo se zaputili s olovnom kutijom. Opet smo se odlučili na moju ideju iz Rode, da napijemo Jelenu. Dogovorili smo da Pepe i Pakica odu po lubanju kada je mi napijemo. Ovo vođenje ju je omekšalo, napila se prva. Lopovi su se zaputili i ukrali lubanju dok smo mi dalje pili preko onesviještene Jelene. Taman stiže ekipa kad odjednom onesviještena Jelena ubode Dordola nožem i upuca Bakicu. Bakica se snašla i brzo je prolila kečap po Dordolu da mogu smuljati zaštitare. Uz taj neviđeno uspješnu krađu, Jelenu smo odnijeli do njenih vrata od sobe i zaputili smo se natrag. Pepe je spremio lubanju u svoju dimenziju.
Pepeov patreon je potvrdio da smo na dobrom tragu šta se tiče bacanja lubanje u vulkan. </text:p>
      <text:p text:style-name="Text_20_body">Ovo sljedeće putovanje do vulkana mi vraća sjećanja na dom. </text:p>
      <text:p text:style-name="Text_20_body">Pijani i ponosni,</text:p>
      <text:p text:style-name="Text_20_body">Kapo Gagbak </text:p>
      <text:p text:style-name="Text_20_body"><text:a xlink:type="simple" xlink:href="http://rumwiki.duckdns.org/doku.php?id=hr:5e:sesije:sesija_67" text:style-name="Internet_20_link" text:visited-style-name="Visited_20_Internet_20_Link">&lt;---Prijašna sesija</text:a>————————————————————————————————————————————-<text:a xlink:type="simple" xlink:href="http://rumwiki.duckdns.org/doku.php?id=hr:5e:sesije:sesija_69"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58:16</meta:creation-date>
    <dc:creator>Generated</dc:creator>
    <dc:date>2026-09-13T17::58:16</dc:date>
    <dc:language>en-US</dc:language>
    <meta:editing-cycles>1</meta:editing-cycles>
    <meta:editing-duration>PT0S</meta:editing-duration>
    <dc:title>hr:5e:sesije:sesija_68</dc:title>
  </office:meta>
</office:document-meta>
</file>