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69"/><text:bookmark-start text:name="__RefHeading___sesija_69_najsgrmljavinsko_nevrijeme_s_naznakama_blage_vulkanske_aktivnosti_1"/><text:bookmark-start text:name="sesija_69_najsgrmljavinsko_nevrijeme_s_naznakama_blage_vulkanske_aktivnosti"/>Sesija 69 (najs): Grmljavinsko nevrijeme s naznakama blage vulkanske aktivnosti<text:bookmark-end text:name="__RefHeading___sesija_69_najsgrmljavinsko_nevrijeme_s_naznakama_blage_vulkanske_aktivnosti_1"/><text:bookmark-end text:name="sesija_69_najsgrmljavinsko_nevrijeme_s_naznakama_blage_vulkanske_aktivnosti"/></text:h>
      <text:p text:style-name="Text_20_body">Nakon uspješne operacije “Napi Jelenu i maknu urok Zulufa s nje” krenuli smo na klasičnu operaciju “Pijančevanje do zore”. Moram biti iskren brzo me složilo ali Dordol i Beograd su nastavili u revijalnom tonu, jadna Bakica se valjda križala pola noći.</text:p>
      <text:p text:style-name="Text_20_body">Jutro donosi kraj ili vam ga ljutu Teutu koja promatra nas pijance kako smo taktički zauzeli mjesta oko i ispod stola. Gradonačelnica pokušava shvatiti kaj se dogodilo noćas ali brzopoteznim lažima i Pepkovom magijom uvjeravamo je da je sve dobro i da je vrijeme za jutarnju rakijicu kako bi dezinficirali grla. </text:p>
      <text:p text:style-name="Text_20_body">Naravno kao jedna velika sretna i disfunkcionalna obitelj Dordol uvrijedi Pepka i ovaj ga pretvori u zeku koji zatim pokušava zaroniti Teuti u sise ali ona kaže neće moći ove noći i jednim vještim pokretom sreže Zekodola da ga vrati u ljudsku formu. Naravno naš Dordol nije pička, iskorištava momentum i pokušava se domoći blaga, ali Teuta pokazuje godine iskustva hodanja ulicama Črnje Mure sama i samo ga prebaci preko sebe. Za to vrijeme Pepko pokuša napraviti magični teleportacijski krug ali shvati da je zaboravil neke komponente, malo sramotno za člana Vijeća magije :/. Teuta mu je na kraju posudila neko drago kamenje i puf evo nas u Črnjoj muri, joj gle ogromni kamen nam je iznad glave.</text:p>
      <text:p text:style-name="Text_20_body">Kako bi se riješili lignjunove lubanje odlučili smo se zaletiti do obližnjeg vulkana na <text:a xlink:type="simple" xlink:href="http://rumwiki.duckdns.org/doku.php?id=hr:mjesta:dickless_island" text:style-name="Internet_20_link" text:visited-style-name="Visited_20_Internet_20_Link">Dickless Island</text:a>, mislili smo pričekati Milića ali on se je u Betežni radio ljestvicu top 50 najboljih pića pa smo ga pustili neka pije u miru. Ubrzo smo došli do broda i tamo vidjeli Sloninu kako priča s nekim likom (totalno smo ga ignorirali). Prva točka dnevnog reda bila je obnoviti zalihe hrane, vode, ruma i ljekovitog bilja na brodu, sva sreća Teuta je stvarno vodila evidenciju toga a nije samo crtala gluposti u svoju tekicu. Dok je Bagdad procesirao koliko će ga to koštati Slonina je presjekao razgovor i zatražio plaću za posadu…</text:p>
      <text:p text:style-name="Text_20_body">Nakon žustrih pregovora i Dordolovog profesionalnog cjenkanja Kapo je priznao poraz i isplatio, u potpunosti, plaću za cijelu posadu. Dordol mi je dao 40 dukata, trebalo mi je par minuta dok sam se sjetio da i ja dobivam plaću. Nakon te krajnje emotivne scene uzel sem tačke i s Bakicom krenuo u nabavku, zaključili smo da će Roxi imati najbolje informacije o tome gdje nabaviti sve kaj nam treba.</text:p>
      <text:p text:style-name="Text_20_body">Na kraju sam za samo 150 dukata kupio/zamijenio robu iz našeg skladišta, također sam uspio obnoviti osobne zalihe pelina, kikirikija i ljekovitog bilja (još je to bila domaća roba, di ćeš bolje). Roxi je također zaposlio nekog malog maga asistenta Luku, čovjek čvrstog stiska i nadobudnog stava, ali čini se da mali zna posao. Pobjedonosno sam se vratio do broda, kapetanu niš nije bilo ali potrudio sam se objasniti mu situaciju. Fakat ne kužim kak je on mislio da ću obnoviti zalihe broda za maksimalno 30 dukata ali uz malo muljanja smirio sam ga koliko je to moguće, čini mi se da se jadan Kapo još nije oporavio od gubitka cijele škrinje dukata.</text:p>
      <text:p text:style-name="Text_20_body">Taman kaj smo mislili isploviti pojavi se moja dražesna ženica s bombastičnim informacijama. Voix zapravo nije Teutin ujak, već neki vješti računovođa koji se ubacio u njenu obitelj prije 30ak godina. Nakon toga smo malo pričali o vjetrovima magije i zaključili da bi bilo dobro istražiti potonuli Horgvički man o' war kada se vratimo s pimpek otoka. Nakon toga sam zacrtao kurs i punim jedrima krenuli smo u novu avanturuuu.</text:p>
      <text:p text:style-name="Text_20_body">Kao što sam prije rekao, naša velika disfunkcionalna obitelj funkcionira na temelju spački, pa je tako sada došao trenutak da se Dordol osveti Pepku. Prvo mu magija ne radi kak spada a onda popuši najstariju moguću foru na svijetu, “E pridrži ovo uže, ali koristi obje ruke” i tap magični povjetarac i Pepka nema na palubi. Doduše čovjek može letjeti kada god želi pa se nije okupao (stvarno bi mogao), trenutni rezultat u spačkama je izjednačen.</text:p>
      <text:p text:style-name="Text_20_body">Negdje 4. dan putovanja dočekala nas je opaka oluja, kroz koju smo naravno prošli direktno po sredini. Joj bilo je tu svačeg, puno vode, samohodajući topovi, Dordol i ja smo odradili preventivni kupanac, Pepko je spašavao Dorodla pa je slučajno bacio magiju letenja na morskog psa koji je odlučio da mu se jako sviđa Dordolova noga. Jedan nasjeckani morski pas kasnije i evo nas blizu otoka, na brodu se priča da se Kapo niti u jednom trenu nije izgubio kurs i da valovi vjerojatno ne utječu na njega prilikom kormilarenja, impresivno.</text:p>
      <text:p text:style-name="Text_20_body">Odlučili smo čamcem doći do otoka, nekak nam se činilo da bi brodom uspjeli doći do vrha vulkana pa bolje ne riskirati. Ubrzo smo pronašli neki stari obrasli puteljak i krenuli ga pratiti, ali normalno morali smo čuti neke neartikulirane zvukove u daljini. Brzo smo se sakrili i čekali da tko već prođe, stvarno sam sve očekivao ali 4 ogromne gusjenice koje tegle 4 kočije prema vrhu vulkana nisam. Prvo smo primijetili prednju kočiju koja je bila lijepo uređena i logotip <text:a xlink:type="simple" xlink:href="http://rumwiki.duckdns.org/doku.php?id=hr:likovi:grupe:zlatni_burek" text:style-name="Internet_20_link" text:visited-style-name="Visited_20_Internet_20_Link">Zlatnog bureka</text:a> dok su ostale 3 kočije izgledale kao zatvorske ćelije i bile su pune žena… jebeni robovlasnici.</text:p>
      <text:p text:style-name="Text_20_body">Pustili smo da prođu i brzim korakom krenuli za njima, kada smo se dovukli do vrha imali smo kaj vidjeti. Burek ima prokletu palaču uklesanu unutar aktivnog vulkana… zašto naše avanture ne mogu biti jednostavne.</text:p>
      <text:p text:style-name="Text_20_body"><text:span text:style-name="Strong_20_Emphasis">Pakian, navigator broda Rumgobbler</text:span></text:p>
      <text:p text:style-name="Text_20_body"><text:a xlink:type="simple" xlink:href="http://rumwiki.duckdns.org/doku.php?id=hr:5e:sesije:sesija_68" text:style-name="Internet_20_link" text:visited-style-name="Visited_20_Internet_20_Link">&lt;---Prijašna sesija</text:a>—————————————————————————————————————————————–<text:a xlink:type="simple" xlink:href="http://rumwiki.duckdns.org/doku.php?id=hr:5e:sesije:sesija_70"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58:12</meta:creation-date>
    <dc:creator>Generated</dc:creator>
    <dc:date>2026-09-13T17::58:12</dc:date>
    <dc:language>en-US</dc:language>
    <meta:editing-cycles>1</meta:editing-cycles>
    <meta:editing-duration>PT0S</meta:editing-duration>
    <dc:title>hr:5e:sesije:sesija_69</dc:title>
  </office:meta>
</office:document-meta>
</file>