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70"/><text:bookmark-start text:name="__RefHeading___sesija_70pakleni_burek_1"/><text:bookmark-start text:name="sesija_70pakleni_burek"/>Sesija 70: Pakleni burek<text:bookmark-end text:name="__RefHeading___sesija_70pakleni_burek_1"/><text:bookmark-end text:name="sesija_70pakleni_burek"/></text:h>
      <text:p text:style-name="Text_20_body">Poštovanje plemenitom maridu Šu,</text:p>
      <text:p text:style-name="Text_20_body">Javljam se sa svojim napretkom u istraživanju mističnih zbivanja u Zlatnom Otočju. Nakon susretanja “proklete palače uklesane unutar aktivnog vulkana” - nastavili smo našu istragu kriminalne organizacije zvane Zlatni Burek.<text:line-break/>
U svom prošlom izvještaju opisao sam navodno obilje magičnim artifaktima koje oni svojataju te sada mogu potvrditi da je ono još i veće nego očekivano.</text:p>
      <text:p text:style-name="Text_20_body">Nakon kratke stanke za planiranje koja je potrajala dovoljno da skuham avanturistima “kaficu”, Svećanica je primjetila je da joj klima ne pogoduje te se vratila na brod. <text:line-break/>
Njene moći mora da su još već nego što sam mislio. Impresivno je osjetiti opasnosti sa tolike udaljenosti.<text:line-break/>
Opasnosti nije ponestanalo jer smo odlučili istražiti utvrdu, u potrazi naravno za još artefakata vrijednih naše pažnje.<text:line-break/>
Druid nas je pretvorio u ljudolike oblake i brzinom vjetra inflitrirali smo se u utvrdu.</text:p>
      <text:p text:style-name="Text_20_body">Putem primjetili smo veliki broj vragova u utvrdi, mora da je njih svećanica osjetila zbog čega je njenoj božanskoj prirodi pozlilo.
Vojničina je odlučio isprobati njihove moći detekcije tako da se “pokiši” po jednom vragu. Skoro su nas vidjeli, ali druidova magija skrivanja je bila jača.<text:line-break/>
Ušli smo u dio zamka uklesanog u liticu i pronašli mirni, skriveni kutak za vratiti se u ljudski oblik.
Nažalost usred transformacije primjetio nas je jedan od čuvara - masovni zemljani golem, kasnije smo saznali na silu prizvan ovdje.
Takav grubijan naravno nije predstavljao problem podaniku jednog Marida te sam ga zamahom ruke poslao natrag na njegov planet.<text:line-break/>
Nažalost prilikom svoga divljanja, golem je podigao pozamašnu buku stoga sam sakrio avanturiste u svoj dom dok se situacija malo ne smiri.</text:p>
      <text:p text:style-name="Text_20_body">Tamo smo se kratko odmorili te osmislili plan gdje će druid transformiran u jastreba izaći van i odnjeti pištolj na sigurno.<text:line-break/>
Nažalost to nije prošlo po planu jer je gospodarica ove utvrde osjetila magiju u mom pištolju i zarobila ga u wall of force.<text:line-break/>
Succubus zvana Liliana pozdravila nas je te nakon upoznavnja zamolila me da vas pozdravim.<text:line-break/>
Čini se da je ova skupina avanturista bila dobro upoznata sa našom grupicom jer ih je optužila da su je ranije već opljačkali. Da mene ova posada opljačka ja to nikad ne bih javno priznao, ali svakom svoje.</text:p>
      <text:p text:style-name="Text_20_body">Nakon pregovaranja i potpisivanja vražjeg ugovora da nam neće biti ništa nažao učinjeno, ispričao sam joj detalje našeg susreta sa Zurlukom i naš plan za riješiti se lubanje u vulkanu.<text:line-break/>
Taj plan joj se vrlo svidio jer je znala da je u vulkanu portal da vatrenog planeta gdje obitava njen vražji suparnik pa mu je htjela prosljediti problem.<text:line-break/>     </text:p>
      <text:p text:style-name="Text_20_body">Nakon odmora u veličanstvenim odajama, okupili smo se na službenoj večeri. Generalni dekor bio je djetinjast - vatra i lava posvuda bez pomisli na razum. Siguran sam da napaljenoj vražici ili ljudskom tinjeđeru izgleda interesantno imati magične plamenove na kutovima tepiha, ali osobno čini se samo ne praktično. Također lava posvuda, uključujući po zavjesama je samo problem u nastajanju.</text:p>
      <text:p text:style-name="Text_20_body">Prva praktična stvar bio je blagavaonski stol - ogromna ploča vulkanskog kamena. Grub dizajn, ali postojao je određen sirovi potencijal, poželio sam ga pospremiti u svoj dom.
Ipak suzdržao sam se do je Liliana osobno pregledala lubanju i nakon što je ostala ne impresionirana, dobili smo dozvolu odraditi naš plan.</text:p>
      <text:p text:style-name="Text_20_body">Naravno iskoristio sam večeru kako bi dodatno izvukao informacije iz beštije. Saznali smo da su ime organizacije ukrali od postojeće bande te da su u sukobu s onim vračevima Agrogor-om. Primarno jer otimaju njihove elf-ice i half-elfice.</text:p>
      <text:p text:style-name="Text_20_body">Nakon kratke šetnje, lubanja je eskpresno završila tamo gdje će biti nečiji tuđi problem. Dodatno, ukrasili smo lubanju uvredom u nadi da će to pokrenuti rat između Zurluka i vragova što je i upalilo sudeći po 3 rakshase koje su istrčali u smjeru Drugog otoka.<text:line-break/>
Magijom pratimo rakshase te očekujte izvještaj kada vidimo njihov sukob.<text:line-break/>
Sada kada je ukleta lubanja uklonjena iz mog doma, očekujte nastavak rada na ispitivanju onih ostataka sa prošlog nalazišta.</text:p>
      <text:p text:style-name="Text_20_body">Uz najbolje želje,</text:p>
      <text:p text:style-name="Text_20_body"><text:span text:style-name="Strong_20_Emphasis">Aapep od Uguntruha</text:span></text:p>
      <text:p text:style-name="Text_20_body"><text:a xlink:type="simple" xlink:href="http://rumwiki.duckdns.org/doku.php?id=hr:5e:sesije:sesija_69" text:style-name="Internet_20_link" text:visited-style-name="Visited_20_Internet_20_Link">&lt;---Prijašna sesija</text:a>—————————————————————————————————————————————–<text:a xlink:type="simple" xlink:href="http://rumwiki.duckdns.org/doku.php?id=hr:5e:sesije:sesija_7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19</meta:creation-date>
    <dc:creator>Generated</dc:creator>
    <dc:date>2026-09-13T18::52:19</dc:date>
    <dc:language>en-US</dc:language>
    <meta:editing-cycles>1</meta:editing-cycles>
    <meta:editing-duration>PT0S</meta:editing-duration>
    <dc:title>hr:5e:sesije:sesija_70</dc:title>
  </office:meta>
</office:document-meta>
</file>