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sesije:sesije"/><text:bookmark-start text:name="__RefHeading___kratki_sazetci_1"/><text:bookmark-start text:name="kratki_sazetci"/>Kratki sažetci<text:bookmark-end text:name="__RefHeading___kratki_sazetci_1"/><text:bookmark-end text:name="kratki_sazetci"/></text:h>
      <text:h text:style-name="Heading_20_3" text:outline-level="3"><text:bookmark-start text:name="__RefHeading___redosljed_pisanja_2"/><text:bookmark-start text:name="redosljed_pisanja"/>Redosljed pisanja:<text:bookmark-end text:name="__RefHeading___redosljed_pisanja_2"/><text:bookmark-end text:name="redosljed_pisanja"/></text:h>
      <text:p text:style-name="Text_20_body"><text:span text:style-name="Strong_20_Emphasis">Andy, Vanja, Vid, Josip, Tamara</text:span></text:p>
      <table:table table:style-name="Table">
        <table:table-column table:style-name="odt_auto_style_table_column_1_1"/>
        <table:table-row>
          <table:table-cell office:value-type="string" table:style-name="tablecell">
            <text:h text:style-name="Heading_20_2" text:outline-level="2"><text:bookmark-start text:name="__RefHeading___popis_sesija_glavne_kampanje_3"/><text:bookmark-start text:name="popis_sesija_glavne_kampanje"/>Popis sesija glavne kampanje:<text:bookmark-end text:name="__RefHeading___popis_sesija_glavne_kampanje_3"/><text:bookmark-end text:name="popis_sesija_glavne_kampanje"/></text:h>
            <text:list text:style-name="List_20_1" text:continue-numbering="false">
              <text:list-item>
                <text:p text:style-name="List_20_1_Content_First"> <text:a xlink:type="simple" xlink:href="http://rumwiki.duckdns.org/doku.php?id=hr:5e:sesije:aftermath" text:style-name="Internet_20_link" text:visited-style-name="Visited_20_Internet_20_Link">Aftermath</text:a></text:p>
              </text:list-item>
              <text:list-item>
                <text:p text:style-name="List_20_1_Content"> <text:a xlink:type="simple" xlink:href="http://rumwiki.duckdns.org/doku.php?id=hr:5e:sesije:sesija_75" text:style-name="Internet_20_link" text:visited-style-name="Visited_20_Internet_20_Link">Sesija 75: Bitka za sudbinu svijeta</text:a></text:p>
              </text:list-item>
              <text:list-item>
                <text:p text:style-name="List_20_1_Content"> <text:a xlink:type="simple" xlink:href="http://rumwiki.duckdns.org/doku.php?id=hr:5e:sesije:sesija_74" text:style-name="Internet_20_link" text:visited-style-name="Visited_20_Internet_20_Link">Sesija 74: U redu je, mi smo</text:a></text:p>
              </text:list-item>
              <text:list-item>
                <text:p text:style-name="List_20_1_Content"> <text:a xlink:type="simple" xlink:href="http://rumwiki.duckdns.org/doku.php?id=hr:5e:sesije:sesija_73" text:style-name="Internet_20_link" text:visited-style-name="Visited_20_Internet_20_Link">Sesija 73: Mukama nikad kraja</text:a></text:p>
              </text:list-item>
              <text:list-item>
                <text:p text:style-name="List_20_1_Content"> <text:a xlink:type="simple" xlink:href="http://rumwiki.duckdns.org/doku.php?id=hr:5e:sesije:sesija_72" text:style-name="Internet_20_link" text:visited-style-name="Visited_20_Internet_20_Link">Sesija 72: Kad ni rum goblanje ne pomaže</text:a></text:p>
              </text:list-item>
              <text:list-item>
                <text:p text:style-name="List_20_1_Content"> <text:a xlink:type="simple" xlink:href="http://rumwiki.duckdns.org/doku.php?id=hr:5e:sesije:sesija_71" text:style-name="Internet_20_link" text:visited-style-name="Visited_20_Internet_20_Link">Sesija 71: naslov</text:a></text:p>
              </text:list-item>
              <text:list-item>
                <text:p text:style-name="List_20_1_Content"> <text:a xlink:type="simple" xlink:href="http://rumwiki.duckdns.org/doku.php?id=hr:5e:sesije:sesija_70" text:style-name="Internet_20_link" text:visited-style-name="Visited_20_Internet_20_Link">Sesija 70: Pakleni burek</text:a></text:p>
              </text:list-item>
              <text:list-item>
                <text:p text:style-name="List_20_1_Content"> <text:a xlink:type="simple" xlink:href="http://rumwiki.duckdns.org/doku.php?id=hr:5e:sesije:sesija_69" text:style-name="Internet_20_link" text:visited-style-name="Visited_20_Internet_20_Link">Sesija 69: Grmljavinsko nevrijeme s naznakama blage vulkanske aktivnosti</text:a></text:p>
              </text:list-item>
              <text:list-item>
                <text:p text:style-name="List_20_1_Content"> <text:a xlink:type="simple" xlink:href="http://rumwiki.duckdns.org/doku.php?id=hr:5e:sesije:sesija_68" text:style-name="Internet_20_link" text:visited-style-name="Visited_20_Internet_20_Link">Sesija 68: Spašavanje gradonačelnice Jelene</text:a></text:p>
              </text:list-item>
              <text:list-item>
                <text:p text:style-name="List_20_1_Content"> <text:a xlink:type="simple" xlink:href="http://rumwiki.duckdns.org/doku.php?id=hr:5e:sesije:sesija_67" text:style-name="Internet_20_link" text:visited-style-name="Visited_20_Internet_20_Link">Sesija 67: Veliko Mozganje</text:a></text:p>
              </text:list-item>
              <text:list-item>
                <text:p text:style-name="List_20_1_Content"> <text:a xlink:type="simple" xlink:href="http://rumwiki.duckdns.org/doku.php?id=hr:5e:sesije:sesija_66" text:style-name="Internet_20_link" text:visited-style-name="Visited_20_Internet_20_Link">Sesija 66: Špiljski gradovi</text:a></text:p>
              </text:list-item>
              <text:list-item>
                <text:p text:style-name="List_20_1_Content"> <text:a xlink:type="simple" xlink:href="http://rumwiki.duckdns.org/doku.php?id=hr:5e:sesije:sesija_65" text:style-name="Internet_20_link" text:visited-style-name="Visited_20_Internet_20_Link">Sesija 65: Proslave i provodi</text:a></text:p>
              </text:list-item>
              <text:list-item>
                <text:p text:style-name="List_20_1_Content"> <text:a xlink:type="simple" xlink:href="http://rumwiki.duckdns.org/doku.php?id=hr:5e:sesije:sesija_64" text:style-name="Internet_20_link" text:visited-style-name="Visited_20_Internet_20_Link">Sesija 64: Nestajuća mlada i „prijatelji“</text:a></text:p>
              </text:list-item>
              <text:list-item>
                <text:p text:style-name="List_20_1_Content"> <text:a xlink:type="simple" xlink:href="http://rumwiki.duckdns.org/doku.php?id=hr:5e:sesije:sesija_62.5" text:style-name="Internet_20_link" text:visited-style-name="Visited_20_Internet_20_Link">Sesija 62.5: Povratak doma</text:a></text:p>
              </text:list-item>
              <text:list-item>
                <text:p text:style-name="List_20_1_Content"> <text:a xlink:type="simple" xlink:href="http://rumwiki.duckdns.org/doku.php?id=hr:5e:sesije:sesija_62" text:style-name="Internet_20_link" text:visited-style-name="Visited_20_Internet_20_Link">Sesija 62: Bitka kod OK koralja</text:a></text:p>
              </text:list-item>
              <text:list-item>
                <text:p text:style-name="List_20_1_Content"> <text:a xlink:type="simple" xlink:href="http://rumwiki.duckdns.org/doku.php?id=hr:5e:sesije:sesija_61" text:style-name="Internet_20_link" text:visited-style-name="Visited_20_Internet_20_Link">Sesija 61: Inspekcija Horugvinčanskih inspektora</text:a></text:p>
              </text:list-item>
              <text:list-item>
                <text:p text:style-name="List_20_1_Content"> <text:a xlink:type="simple" xlink:href="http://rumwiki.duckdns.org/doku.php?id=hr:5e:sesije:sesija_60" text:style-name="Internet_20_link" text:visited-style-name="Visited_20_Internet_20_Link">Sesija 60: Pakica spava, mi se našikamo i pravimo haos.</text:a></text:p>
              </text:list-item>
              <text:list-item>
                <text:p text:style-name="List_20_1_Content"> <text:a xlink:type="simple" xlink:href="http://rumwiki.duckdns.org/doku.php?id=hr:5e:sesije:sesija_58" text:style-name="Internet_20_link" text:visited-style-name="Visited_20_Internet_20_Link">Sesija 58 i 59: Upoznajte Ganginog “malog” prijatelja (ili ljubav je u zraku)</text:a></text:p>
              </text:list-item>
              <text:list-item>
                <text:p text:style-name="List_20_1_Content"> <text:a xlink:type="simple" xlink:href="http://rumwiki.duckdns.org/doku.php?id=hr:5e:sesije:sesija_57" text:style-name="Internet_20_link" text:visited-style-name="Visited_20_Internet_20_Link">Sesija 57: Napeti pregovori</text:a></text:p>
              </text:list-item>
              <text:list-item>
                <text:p text:style-name="List_20_1_Content"> <text:a xlink:type="simple" xlink:href="http://rumwiki.duckdns.org/doku.php?id=hr:5e:sesije:sesija_54" text:style-name="Internet_20_link" text:visited-style-name="Visited_20_Internet_20_Link">Sesija 54: Uspješan lov na guske kod Fera</text:a></text:p>
              </text:list-item>
              <text:list-item>
                <text:p text:style-name="List_20_1_Content"> <text:a xlink:type="simple" xlink:href="http://rumwiki.duckdns.org/doku.php?id=hr:5e:sesije:sesija_53" text:style-name="Internet_20_link" text:visited-style-name="Visited_20_Internet_20_Link">Sesija 53: Sirote guske u Zlatnom otočju</text:a></text:p>
              </text:list-item>
              <text:list-item>
                <text:p text:style-name="List_20_1_Content"> <text:a xlink:type="simple" xlink:href="http://rumwiki.duckdns.org/doku.php?id=hr:5e:sesije:sesija_52" text:style-name="Internet_20_link" text:visited-style-name="Visited_20_Internet_20_Link">Sesija 52: Sinovi razmetni vraćaju se kući (ili Bakicu će herc strefit*) *radni naslov</text:a></text:p>
              </text:list-item>
              <text:list-item>
                <text:p text:style-name="List_20_1_Content"> <text:a xlink:type="simple" xlink:href="http://rumwiki.duckdns.org/doku.php?id=hr:5e:sesije:sesija_51" text:style-name="Internet_20_link" text:visited-style-name="Visited_20_Internet_20_Link">Sesija 51: Prženi krakovi na ledu</text:a></text:p>
              </text:list-item>
              <text:list-item>
                <text:p text:style-name="List_20_1_Content"> <text:a xlink:type="simple" xlink:href="http://rumwiki.duckdns.org/doku.php?id=hr:5e:sesije:sesija_50" text:style-name="Internet_20_link" text:visited-style-name="Visited_20_Internet_20_Link">Sesija 50: Koliko litara pelina trebate ?</text:a></text:p>
              </text:list-item>
              <text:list-item>
                <text:p text:style-name="List_20_1_Content"> <text:a xlink:type="simple" xlink:href="http://rumwiki.duckdns.org/doku.php?id=hr:5e:sesije:sesija_49" text:style-name="Internet_20_link" text:visited-style-name="Visited_20_Internet_20_Link">Sesija 49 : Je li ovo stvarnost? Ili samo fantazija?</text:a></text:p>
              </text:list-item>
              <text:list-item>
                <text:p text:style-name="List_20_1_Content"> <text:a xlink:type="simple" xlink:href="http://rumwiki.duckdns.org/doku.php?id=hr:5e:sesije:sesija_48" text:style-name="Internet_20_link" text:visited-style-name="Visited_20_Internet_20_Link">Sesija 48: “Pasji problem”</text:a></text:p>
              </text:list-item>
              <text:list-item>
                <text:p text:style-name="List_20_1_Content"> <text:a xlink:type="simple" xlink:href="http://rumwiki.duckdns.org/doku.php?id=hr:5e:sesije:sesija_47" text:style-name="Internet_20_link" text:visited-style-name="Visited_20_Internet_20_Link">Sesija 47: “Povijest plavoga Rubina”</text:a></text:p>
              </text:list-item>
              <text:list-item>
                <text:p text:style-name="List_20_1_Content"> <text:a xlink:type="simple" xlink:href="http://rumwiki.duckdns.org/doku.php?id=hr:5e:sesije:sesija_46" text:style-name="Internet_20_link" text:visited-style-name="Visited_20_Internet_20_Link">Sesija 46: “Ribice (zombiji) ne daju blago bez borbe”</text:a></text:p>
              </text:list-item>
              <text:list-item>
                <text:p text:style-name="List_20_1_Content"> <text:a xlink:type="simple" xlink:href="http://rumwiki.duckdns.org/doku.php?id=hr:5e:sesije:sesija_45" text:style-name="Internet_20_link" text:visited-style-name="Visited_20_Internet_20_Link">Sesija 45: “KKK pliva s ribicama”</text:a></text:p>
              </text:list-item>
              <text:list-item>
                <text:p text:style-name="List_20_1_Content"> <text:a xlink:type="simple" xlink:href="http://rumwiki.duckdns.org/doku.php?id=hr:5e:sesije:sesija_44" text:style-name="Internet_20_link" text:visited-style-name="Visited_20_Internet_20_Link">Sesija 44: “Tamo negdje dalje”</text:a></text:p>
              </text:list-item>
              <text:list-item>
                <text:p text:style-name="List_20_1_Content"> <text:a xlink:type="simple" xlink:href="http://rumwiki.duckdns.org/doku.php?id=hr:5e:sesije:sesija_43" text:style-name="Internet_20_link" text:visited-style-name="Visited_20_Internet_20_Link">Sesija 43: “A kamo dalje?”</text:a></text:p>
              </text:list-item>
              <text:list-item>
                <text:p text:style-name="List_20_1_Content"> <text:a xlink:type="simple" xlink:href="http://rumwiki.duckdns.org/doku.php?id=hr:5e:sesije:sesija_42" text:style-name="Internet_20_link" text:visited-style-name="Visited_20_Internet_20_Link">Sesija 42: “Inicijalno gubljenje pa nastavak borbe za Pillsborough Port”</text:a></text:p>
              </text:list-item>
              <text:list-item>
                <text:p text:style-name="List_20_1_Content"> <text:a xlink:type="simple" xlink:href="http://rumwiki.duckdns.org/doku.php?id=hr:5e:sesije:sesija_41" text:style-name="Internet_20_link" text:visited-style-name="Visited_20_Internet_20_Link">Sesija 41: “Borba za Pillsborough Port”</text:a></text:p>
              </text:list-item>
              <text:list-item>
                <text:p text:style-name="List_20_1_Content"> <text:a xlink:type="simple" xlink:href="http://rumwiki.duckdns.org/doku.php?id=hr:5e:sesije:sesija_40" text:style-name="Internet_20_link" text:visited-style-name="Visited_20_Internet_20_Link">Sesija 40: “Rumgobbler in an open world building game”</text:a></text:p>
              </text:list-item>
              <text:list-item>
                <text:p text:style-name="List_20_1_Content"> <text:a xlink:type="simple" xlink:href="http://rumwiki.duckdns.org/doku.php?id=hr:5e:sesije:sesija_39" text:style-name="Internet_20_link" text:visited-style-name="Visited_20_Internet_20_Link">Sesija 39: “Bijeg prema prošlosti”</text:a></text:p>
              </text:list-item>
              <text:list-item>
                <text:p text:style-name="List_20_1_Content"> <text:a xlink:type="simple" xlink:href="http://rumwiki.duckdns.org/doku.php?id=hr:5e:sesije:sesija_38" text:style-name="Internet_20_link" text:visited-style-name="Visited_20_Internet_20_Link">Sesija 38: “Štrumpfovi na putu i magični poštar”</text:a></text:p>
              </text:list-item>
              <text:list-item>
                <text:p text:style-name="List_20_1_Content"> <text:a xlink:type="simple" xlink:href="http://rumwiki.duckdns.org/doku.php?id=hr:5e:sesije:sesija_37" text:style-name="Internet_20_link" text:visited-style-name="Visited_20_Internet_20_Link">Sesija 37: “Oživjeli Broz, nestala inžinjerka i negodovajuća posada”</text:a></text:p>
              </text:list-item>
              <text:list-item>
                <text:p text:style-name="List_20_1_Content"> <text:a xlink:type="simple" xlink:href="http://rumwiki.duckdns.org/doku.php?id=hr:5e:sesije:sesija_36" text:style-name="Internet_20_link" text:visited-style-name="Visited_20_Internet_20_Link">Sesija 36: “Pičkin dim 0 - 1 KKK”</text:a></text:p>
              </text:list-item>
              <text:list-item>
                <text:p text:style-name="List_20_1_Content"> <text:a xlink:type="simple" xlink:href="http://rumwiki.duckdns.org/doku.php?id=hr:5e:sesije:sesija_35" text:style-name="Internet_20_link" text:visited-style-name="Visited_20_Internet_20_Link">Sesija 35: “Magla svuda, svuda oko nas”</text:a></text:p>
              </text:list-item>
              <text:list-item>
                <text:p text:style-name="List_20_1_Content"> <text:a xlink:type="simple" xlink:href="http://rumwiki.duckdns.org/doku.php?id=hr:5e:sesije:sesija_34" text:style-name="Internet_20_link" text:visited-style-name="Visited_20_Internet_20_Link">Sesija 34: “Momci - brodolomci”</text:a></text:p>
              </text:list-item>
              <text:list-item>
                <text:p text:style-name="List_20_1_Content"> <text:a xlink:type="simple" xlink:href="http://rumwiki.duckdns.org/doku.php?id=hr:5e:sesije:sesija_33" text:style-name="Internet_20_link" text:visited-style-name="Visited_20_Internet_20_Link">Sesija 33 : “Mali iritantni patuljak zvan Hanzaplast / Ego protiv topovske kugle”</text:a></text:p>
              </text:list-item>
              <text:list-item>
                <text:p text:style-name="List_20_1_Content"> <text:a xlink:type="simple" xlink:href="http://rumwiki.duckdns.org/doku.php?id=hr:5e:sesije:sesija_32" text:style-name="Internet_20_link" text:visited-style-name="Visited_20_Internet_20_Link">Sesija 32 : “Vjetar, birtija i birokracija”</text:a></text:p>
              </text:list-item>
              <text:list-item>
                <text:p text:style-name="List_20_1_Content"> <text:a xlink:type="simple" xlink:href="http://rumwiki.duckdns.org/doku.php?id=hr:5e:sesije:sesija_31" text:style-name="Internet_20_link" text:visited-style-name="Visited_20_Internet_20_Link">Sesija 31: “Rivačeg iz Rivačega”</text:a></text:p>
              </text:list-item>
              <text:list-item>
                <text:p text:style-name="List_20_1_Content"> <text:a xlink:type="simple" xlink:href="http://rumwiki.duckdns.org/doku.php?id=hr:5e:sesije:sesija_28" text:style-name="Internet_20_link" text:visited-style-name="Visited_20_Internet_20_Link">Sesija 28: “Morske kurvaćetine”</text:a></text:p>
              </text:list-item>
              <text:list-item>
                <text:p text:style-name="List_20_1_Content"> <text:a xlink:type="simple" xlink:href="http://rumwiki.duckdns.org/doku.php?id=hr:5e:sesije:sesija_27" text:style-name="Internet_20_link" text:visited-style-name="Visited_20_Internet_20_Link">Sesija 27: “Pirati Zlatnog Otočja”</text:a></text:p>
              </text:list-item>
              <text:list-item>
                <text:p text:style-name="List_20_1_Content"> <text:a xlink:type="simple" xlink:href="http://rumwiki.duckdns.org/doku.php?id=hr:5e:sesije:sesija_26" text:style-name="Internet_20_link" text:visited-style-name="Visited_20_Internet_20_Link">Sesija 26: “Špeceraj sumnjivih prilika”</text:a></text:p>
              </text:list-item>
              <text:list-item>
                <text:p text:style-name="List_20_1_Content"> <text:a xlink:type="simple" xlink:href="http://rumwiki.duckdns.org/doku.php?id=hr:5e:sesije:sesija_25" text:style-name="Internet_20_link" text:visited-style-name="Visited_20_Internet_20_Link">Sesija 25: “Novi, novi početci”</text:a></text:p>
              </text:list-item>
              <text:list-item>
                <text:p text:style-name="List_20_1_Content"> <text:a xlink:type="simple" xlink:href="http://rumwiki.duckdns.org/doku.php?id=hr:5e:sesije:sesija_24" text:style-name="Internet_20_link" text:visited-style-name="Visited_20_Internet_20_Link">Sesija 24: “Dreki i klevete”</text:a></text:p>
              </text:list-item>
              <text:list-item>
                <text:p text:style-name="List_20_1_Content"> <text:a xlink:type="simple" xlink:href="http://rumwiki.duckdns.org/doku.php?id=hr:5e:sesije:sesija_23" text:style-name="Internet_20_link" text:visited-style-name="Visited_20_Internet_20_Link">Sesija 23: “Kobna osveta i kobne posljedice”</text:a></text:p>
              </text:list-item>
              <text:list-item>
                <text:p text:style-name="List_20_1_Content"> <text:a xlink:type="simple" xlink:href="http://rumwiki.duckdns.org/doku.php?id=hr:5e:sesije:sesija_22" text:style-name="Internet_20_link" text:visited-style-name="Visited_20_Internet_20_Link">Sesija 22: “Ispit odanosti”</text:a></text:p>
              </text:list-item>
              <text:list-item>
                <text:p text:style-name="List_20_1_Content"> <text:a xlink:type="simple" xlink:href="http://rumwiki.duckdns.org/doku.php?id=hr:5e:sesije:sesija_21" text:style-name="Internet_20_link" text:visited-style-name="Visited_20_Internet_20_Link">Sesija 21: “20000 milja od mora”</text:a></text:p>
              </text:list-item>
              <text:list-item>
                <text:p text:style-name="List_20_1_Content"> <text:a xlink:type="simple" xlink:href="http://rumwiki.duckdns.org/doku.php?id=hr:5e:sesije:sesija_19" text:style-name="Internet_20_link" text:visited-style-name="Visited_20_Internet_20_Link">Sesija 19 i 20: “Gubitak i dobitak”</text:a></text:p>
              </text:list-item>
              <text:list-item>
                <text:p text:style-name="List_20_1_Content"> <text:a xlink:type="simple" xlink:href="http://rumwiki.duckdns.org/doku.php?id=hr:5e:sesije:sesija_18" text:style-name="Internet_20_link" text:visited-style-name="Visited_20_Internet_20_Link">Sesija 18: “Country roads”</text:a></text:p>
              </text:list-item>
              <text:list-item>
                <text:p text:style-name="List_20_1_Content"> <text:a xlink:type="simple" xlink:href="http://rumwiki.duckdns.org/doku.php?id=hr:5e:sesije:sesija_17" text:style-name="Internet_20_link" text:visited-style-name="Visited_20_Internet_20_Link">Sesija 17: “Kopneno ludilo”</text:a></text:p>
              </text:list-item>
              <text:list-item>
                <text:p text:style-name="List_20_1_Content"> <text:a xlink:type="simple" xlink:href="http://rumwiki.duckdns.org/doku.php?id=hr:5e:sesije:sesija_16" text:style-name="Internet_20_link" text:visited-style-name="Visited_20_Internet_20_Link">Sesija 16: “Bitka za Solitude”</text:a></text:p>
              </text:list-item>
              <text:list-item>
                <text:p text:style-name="List_20_1_Content"> <text:a xlink:type="simple" xlink:href="http://rumwiki.duckdns.org/doku.php?id=hr:5e:sesije:sesija_15" text:style-name="Internet_20_link" text:visited-style-name="Visited_20_Internet_20_Link">Sesija 15: “Piratska nostalgija”</text:a></text:p>
              </text:list-item>
              <text:list-item>
                <text:p text:style-name="List_20_1_Content"> <text:a xlink:type="simple" xlink:href="http://rumwiki.duckdns.org/doku.php?id=hr:5e:sesije:sesija_14" text:style-name="Internet_20_link" text:visited-style-name="Visited_20_Internet_20_Link">Sesija 14: “Podzemni podproblemi”</text:a></text:p>
              </text:list-item>
              <text:list-item>
                <text:p text:style-name="List_20_1_Content"> <text:a xlink:type="simple" xlink:href="http://rumwiki.duckdns.org/doku.php?id=hr:5e:sesije:sesija_13" text:style-name="Internet_20_link" text:visited-style-name="Visited_20_Internet_20_Link">Sesija 13: “Usoseni burek”</text:a></text:p>
              </text:list-item>
              <text:list-item>
                <text:p text:style-name="List_20_1_Content"> <text:a xlink:type="simple" xlink:href="http://rumwiki.duckdns.org/doku.php?id=hr:5e:sesije:sesija_12" text:style-name="Internet_20_link" text:visited-style-name="Visited_20_Internet_20_Link">Sesija 12: “Nove ljubavi”</text:a></text:p>
              </text:list-item>
              <text:list-item>
                <text:p text:style-name="List_20_1_Content"> <text:a xlink:type="simple" xlink:href="http://rumwiki.duckdns.org/doku.php?id=hr:5e:sesije:sesija_11" text:style-name="Internet_20_link" text:visited-style-name="Visited_20_Internet_20_Link">Sesija 11: “Pokolj kod Piata”</text:a></text:p>
              </text:list-item>
              <text:list-item>
                <text:p text:style-name="List_20_1_Content"> <text:a xlink:type="simple" xlink:href="http://rumwiki.duckdns.org/doku.php?id=hr:5e:sesije:sesija_10" text:style-name="Internet_20_link" text:visited-style-name="Visited_20_Internet_20_Link">Sesija 10: “Nova prijateljstva”</text:a></text:p>
              </text:list-item>
              <text:list-item>
                <text:p text:style-name="List_20_1_Content"> <text:a xlink:type="simple" xlink:href="http://rumwiki.duckdns.org/doku.php?id=hr:5e:sesije:sesija_9" text:style-name="Internet_20_link" text:visited-style-name="Visited_20_Internet_20_Link">Sesija 9: “Čuvari, goblini i ostala gamad”</text:a></text:p>
              </text:list-item>
              <text:list-item>
                <text:p text:style-name="List_20_1_Content"> <text:a xlink:type="simple" xlink:href="http://rumwiki.duckdns.org/doku.php?id=hr:5e:sesije:sesija_8" text:style-name="Internet_20_link" text:visited-style-name="Visited_20_Internet_20_Link">Sesija 8: “Ralje”</text:a></text:p>
              </text:list-item>
              <text:list-item>
                <text:p text:style-name="List_20_1_Content"> <text:a xlink:type="simple" xlink:href="http://rumwiki.duckdns.org/doku.php?id=hr:5e:sesije:sesija_7" text:style-name="Internet_20_link" text:visited-style-name="Visited_20_Internet_20_Link">Sesija 7: “Divine intervention”</text:a></text:p>
              </text:list-item>
              <text:list-item>
                <text:p text:style-name="List_20_1_Content"> <text:a xlink:type="simple" xlink:href="http://rumwiki.duckdns.org/doku.php?id=hr:5e:sesije:sesija_5" text:style-name="Internet_20_link" text:visited-style-name="Visited_20_Internet_20_Link">Sesija 5 i 6: “Duhovita posla”</text:a></text:p>
              </text:list-item>
              <text:list-item>
                <text:p text:style-name="List_20_1_Content"> <text:a xlink:type="simple" xlink:href="http://rumwiki.duckdns.org/doku.php?id=hr:5e:sesije:sesija_4" text:style-name="Internet_20_link" text:visited-style-name="Visited_20_Internet_20_Link">Sesija 4: “Problemi na obzoru”</text:a></text:p>
              </text:list-item>
              <text:list-item>
                <text:p text:style-name="List_20_1_Content"> <text:a xlink:type="simple" xlink:href="http://rumwiki.duckdns.org/doku.php?id=hr:5e:sesije:sesija_3" text:style-name="Internet_20_link" text:visited-style-name="Visited_20_Internet_20_Link">Sesija 3: “Šverc-Commerce”</text:a></text:p>
              </text:list-item>
              <text:list-item>
                <text:p text:style-name="List_20_1_Content"> <text:a xlink:type="simple" xlink:href="http://rumwiki.duckdns.org/doku.php?id=hr:5e:sesije:sesija_1" text:style-name="Internet_20_link" text:visited-style-name="Visited_20_Internet_20_Link">Sesija 1 i 2: “Novi počeci”</text:a></text:p>
              </text:list-item>
              <text:list-item>
                <text:p text:style-name="List_20_1_Content_Last"> <text:a xlink:type="simple" xlink:href="http://rumwiki.duckdns.org/doku.php?id=hr:5e:sesije:sesija_0" text:style-name="Internet_20_link" text:visited-style-name="Visited_20_Internet_20_Link">Sesija 0: “Alkoholom protiv svih problema”</text:a></text:p>
              </text:list-item>
            </text:list>
          </table:table-cell>
          <text:h text:style-name="Heading_20_2" text:outline-level="2"><text:bookmark-start text:name="__RefHeading___popis_sesija_wee-jas_kampanje_4"/><text:bookmark-start text:name="popis_sesija_wee-jas_kampanje"/>Popis sesija Wee-Jas kampanje:<text:bookmark-end text:name="__RefHeading___popis_sesija_wee-jas_kampanje_4"/><text:bookmark-end text:name="popis_sesija_wee-jas_kampanje"/></text:h>
          <text:list text:style-name="List_20_1" text:continue-numbering="false">
            <text:list-item>
              <text:p text:style-name="List_20_1_Content_First"> <text:a xlink:type="simple" xlink:href="http://rumwiki.duckdns.org/doku.php?id=hr:5e:sesije:sesija_56" text:style-name="Internet_20_link" text:visited-style-name="Visited_20_Internet_20_Link">Sesija 56: Pec pec</text:a></text:p>
            </text:list-item>
            <text:list-item/>
            <text:list-item>
              <text:p text:style-name="List_20_1_Content"> <text:a xlink:type="simple" xlink:href="http://rumwiki.duckdns.org/doku.php?id=hr:5e:sesije:sesija_55" text:style-name="Internet_20_link" text:visited-style-name="Visited_20_Internet_20_Link">Sesija 55: Bessy se NE vraća kući</text:a></text:p>
            </text:list-item>
            <text:list-item/>
            <text:list-item>
              <text:p text:style-name="List_20_1_Content"> <text:a xlink:type="simple" xlink:href="http://rumwiki.duckdns.org/doku.php?id=hr:5e:sesije:sesija_30" text:style-name="Internet_20_link" text:visited-style-name="Visited_20_Internet_20_Link">Sesija 30: Wee Jas “Bitka za artefakt”</text:a> </text:p>
            </text:list-item>
            <text:list-item/>
            <text:list-item>
              <text:p text:style-name="List_20_1_Content_Last"> <text:a xlink:type="simple" xlink:href="http://rumwiki.duckdns.org/doku.php?id=hr:5e:sesije:sesija_29" text:style-name="Internet_20_link" text:visited-style-name="Visited_20_Internet_20_Link">Sesija 29: Wee Jas “Put do Raven’s Peaka”</text:a></text:p>
            </text:list-item>
          </text:list>
          <text:h text:style-name="Heading_20_2" text:outline-level="2"><text:bookmark-start text:name="__RefHeading___ostali_oneshoti_5"/><text:bookmark-start text:name="ostali_oneshoti"/>Ostali oneshoti<text:bookmark-end text:name="__RefHeading___ostali_oneshoti_5"/><text:bookmark-end text:name="ostali_oneshoti"/></text:h>
          <text:list text:style-name="List_20_1" text:continue-numbering="false">
            <text:list-item>
              <text:p text:style-name="LastListParagraph_List_20_1_Content_First"> <text:a xlink:type="simple" xlink:href="http://rumwiki.duckdns.org/doku.php?id=hr:5e:sesije:sesija_63" text:style-name="Internet_20_link" text:visited-style-name="Visited_20_Internet_20_Link">Sesija 63: Detektivska posla u Taboru</text:a></text:p>
            </text:list-item>
          </text:list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04</meta:creation-date>
    <dc:creator>Generated</dc:creator>
    <dc:date>2026-09-13T12::36:04</dc:date>
    <dc:language>en-US</dc:language>
    <meta:editing-cycles>1</meta:editing-cycles>
    <meta:editing-duration>PT0S</meta:editing-duration>
    <dc:title>hr:5e:sesije:sesije</dc:title>
  </office:meta>
</office:document-meta>
</file>