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3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ingame:informacije"/><text:bookmark-start text:name="__RefHeading___informacije_1"/><text:bookmark-start text:name="informacije"/>Informacije<text:bookmark-end text:name="__RefHeading___informacije_1"/><text:bookmark-end text:name="informacije"/></text:h></table:table-cell></table:table-row></table:table></draw:text-box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a xlink:type="simple" xlink:href="http://rumwiki.duckdns.org/doku.php?id=hr:ingame:informacije:odore_mure" text:style-name="Internet_20_link" text:visited-style-name="Visited_20_Internet_20_Link">Odore garde Mure</text:a></text:p>
            <text:p text:style-name="Text_20_body"><text:a xlink:type="simple" xlink:href="http://rumwiki.duckdns.org/doku.php?id=hr:ingame:informacije:stakori_kanalizacija" text:style-name="Internet_20_link" text:visited-style-name="Visited_20_Internet_20_Link">Lov na štakore u kanalizaciji Mure</text:a></text:p>
            <text:p text:style-name="Text_20_body"><text:a xlink:type="simple" xlink:href="http://rumwiki.duckdns.org/doku.php?id=hr:ingame:informacije:lovro_kozmic" text:style-name="Internet_20_link" text:visited-style-name="Visited_20_Internet_20_Link">Lovro kozmić</text:a></text:p>
            <text:p text:style-name="Text_20_body"><text:a xlink:type="simple" xlink:href="http://rumwiki.duckdns.org/doku.php?id=hr:ingame:informacije:podzemlje" text:style-name="Internet_20_link" text:visited-style-name="Visited_20_Internet_20_Link">Podzemlje</text:a>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3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0::10:19</meta:creation-date>
    <dc:creator>Generated</dc:creator>
    <dc:date>2026-09-13T10::10:19</dc:date>
    <dc:language>en-US</dc:language>
    <meta:editing-cycles>1</meta:editing-cycles>
    <meta:editing-duration>PT0S</meta:editing-duration>
    <dc:title>hr:ingame:informacije</dc:title>
  </office:meta>
</office:document-meta>
</file>