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ingame:informacije:odore_mure"/>Službena Odora ČMGG-ovca</text:span><text:line-break/>
ČMGG stoji za Črnjo Murski Gradski Gardist</text:p>
      <text:p text:style-name="Text_20_body">Admiral: Najviši čin kojeg gradski gardist može imati. Svega ih je nekoliko desetaka u cijelom gradu i široj okolici.
Odora: Modra košulja s činovima istaknutim na desnoj strani prsa, preko lijevog ramena oviješen sako, ukoliko ga Admiral ne nosi. Hlače smeđe ili maslinasto zelene boje sa smeđim remenom koji na kopči ima ugravirano ČMGG. Na desnoj strani opasača mora imati služni pištolj.
____________________</text:p>
      <text:p text:style-name="Text_20_body">Kapetan: Visoka pozicija Črnjo Murske gradske garde. Ima ih nekoliko desetaka po Admiralu u gradu i okolici.
Odora: Svijetlo zelena košulja s činovima istaknutim na desnoj strani prsa, preko lijevog ramena oviješen sako, ukoliko ga Kapetan ne nosi. Hlače smeđe ili maslinasto zelene boje sa smeđim remenom koji na kopči ima ugravirano ČMGG. Na desnoj strani opasača mora imati služni pištolj i sablju.
____________________</text:p>
      <text:p text:style-name="Text_20_body">Pukovnik: Odgovoran za manje lokalne jedinie, tako zvane kvartove otprilike po jedan na svakih petsto stanovnika.
Odora: Tkaneni oklop narančaste boje te nešto dulji od koljena, crnim koncem mora biti ušiven gradski grb preko leđa i na desnoj strani prsa. Opasan je smeđim remenom  koji na kopči ima ugravirano ČMGG. Na desnoj strani opasača mora imati služni pištolj i sablju, dok je opcionalno da uz to još na leđima nosi dugu cijev, bila raspršna puška ili mušketa.
____________________</text:p>
      <text:p text:style-name="Text_20_body">Činovnik: Gardist koj se iskazao svojim dijelima.
Odora: Vidi Gardist s dozvolom za vatreno oružje.
____________________</text:p>
      <text:p text:style-name="Text_20_body">Gardist: Osoba koja čuva red i mir na ulicama Črnje Mure i okolice, otprilike ima jedan na svakih sto pedeset stanovnika.
Odora: Tkaneni oklop smeđe boje te nešto dulji od koljena, bijelim koncem mora biti ušiven gradski grb preko leđa i na desnoj strani prsa. Opasan je smeđim remenom  koji na kopči ima ugravirano ČMGG. Na opasaču može biti izvješeno ne vatreno oružje po izboru, dok na leđima može nositi ne vatreno oružje za daleki domet po izboru. Mora sa sobom nositi službeni štit.
____________________</text:p>
      <text:p text:style-name="Text_20_body">Jedine iznimke ovih pravila javljaju se kod čarobnjaka. Oni nisu dužni nositi nikakvo oružje te njihovi tkaneni oklopi mogu biti zamjenjeni haljama. Boje njihovih odora su od roze za Admirala do bordo za Gardista. Na svim tim odorama na oba ramena mora biti ušiveni gradski grb zlatnim koncem.</text:p>
      <text:p text:style-name="Text_20_body">Službeni pištolj: Pištolj mora imati jednu do tri cijevi. Te na svim cijevima kao i na dnu drške moraju biti ukrasi u motivu maslinovog drveta. Uz to na dršci mora biti ugravirano ČMGG.
____________________</text:p>
      <text:p text:style-name="Text_20_body">Službena sablja: Blago uvijena sablja s drškom ukrasno zaštićenom. Na štitu drške nalazi se  ugravirani ČMGG kao i na dnu korica sablje. Ostali ukrasi po koricama i štitu drške su u motivu maslinovog drveta.
____________________</text:p>
      <text:p text:style-name="Text_20_body">Službeni štit: Okrugle izvedbe ne veći od pola metra u promjeru. S prednje strane mora na naračastoj pozaditi brnom bojom biti nacrtan gradski grb, te je metalni obruč štita ukrasno napravljem s motivom maslinovog drve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6:40</meta:creation-date>
    <dc:creator>Generated</dc:creator>
    <dc:date>2026-09-13T12::36:40</dc:date>
    <dc:language>en-US</dc:language>
    <meta:editing-cycles>1</meta:editing-cycles>
    <meta:editing-duration>PT0S</meta:editing-duration>
    <dc:title>hr:ingame:informacije:odore_mure</dc:title>
  </office:meta>
</office:document-meta>
</file>