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ingame:informacije:podzemlje"/><text:bookmark-start text:name="__RefHeading___podzemlje_1"/><text:bookmark-start text:name="podzemlje"/>Podzemlje<text:bookmark-end text:name="__RefHeading___podzemlje_1"/><text:bookmark-end text:name="podzemlje"/></text:h>
      <text:p text:style-name="Text_20_body">Ispod površine svijeta nalazi se velebno podzemlje izdubljeno kroz tisuće godina kretanja i kopanja nebrojenih rasa, životinja i zemljanih elementala. Kroz vrijeme, ove mreže tunela i špiljskih dvorana, dobili su mnoge nazive.<text:line-break/>
Vilenjaci ga zovu The Darklands ili Underdark. Dwarfovi ga zovu Unterreich(Donje kraljevstvo) i Die Wiege(Koljevka).</text:p>
      <text:p text:style-name="Text_20_body">Podzemlje obično dijelimo na tri razine: Nar-Voth, Sekamina i Orv, poznatiji humanima kao Dveri, Srce i Trezor. Svaka niža razina sve je slabije istražena, te manje poznata općem znanju. Dok su mnogi čuli za Podzemlje, rijetki znaju za Sekaminu, dok je Orv generalno smatram mitom van užih krugova stručnjaka.</text:p>
      <text:p text:style-name="Text_20_body">Neovisno o mnogim imenima, lako je razaznati Podzemlje od običnih špilja po njihovoj umreženosti.
Da bi špilja bila dio Podzemlja, mora biti umrežena sa minimalno još jednom razinom Podzemlja. Često primjećujemo uzorak gdje niže razine također su površinski veće. Ne samo volumenom, nego i veličinom tunela i dvorana.<text:line-break/>
Dok mreža Nar-Votha može se širiti i preko cijele države, mreža Sekamine može prostirati se preko cijelog kontinenta. Nepoznato je koliko su Trezori veliki, ali pretpostavlja se da ih je samo nekoliko na cijelom planetu.</text:p>
      <text:h text:style-name="Heading_20_2" text:outline-level="2"><text:bookmark-start text:name="__RefHeading___sekamina_2"/><text:bookmark-start text:name="sekamina"/>Sekamina<text:bookmark-end text:name="__RefHeading___sekamina_2"/><text:bookmark-end text:name="sekamina"/></text:h>
      <text:p text:style-name="Text_20_body">Sekamina ili Srce, je druga razina Podzemlja. Dok su Dveri danas zbog svojih relativno uskih tunela uglavnom korišteni za transport i manja naselja, Sekamina je napućena pravim carstvima. Točnije, ovo je najgušće naseljen sloj podzemlja.</text:p>
      <text:p text:style-name="Text_20_body">Široki tuneli i masivne špiljske dvorane omogućile su stvaranje istinskih država unutar svojih dubina. Ovdje možemo naći carstva podzemnih rođaka mnogih rasa koje danas srećemo na površini, poput vilenjaka, patuljaka i gnomova (Drows, Duragars and Deep gnomes). Također postoje druge, manje gostoljubive rase, poput Serpentfolka, Morloka i nemrtvih, najčešće Ghoulova.</text:p>
      <text:p text:style-name="Text_20_body">To je zemlja vječne tame, u kojoj tek najslabiji odsjaji bioluminiscentnih gljiva i kristala pružaju kakav-takav izvor svjetlosti. Zrak je gust i ustajao, ispunjen mirisom vlažne zemlje i zadahom truljenja. Ipak, dubine kriju istinski nevjerojatne prizore, kao i rudna bogatstva daleko bogatija od površinskih rudnika</text:p>
      <text:p text:style-name="Text_20_body">Na mnogim mjestima voda je rijetka, a svaka veća zaliha dobro je čuvana. Bića koja žive na toj dubini većinu ili svu potrebnu vodu dobivaju iz tjelesnih tekućina drugih bića kojima se hrane. Hrana je najdostupnija od svih životnih potrepština na toj dubini, no čak i ona postaje problem u najdubljim dijelovima tog raspona.</text:p>
      <text:h text:style-name="Heading_20_2" text:outline-level="2"><text:bookmark-start text:name="__RefHeading___lokalni_doticaji_3"/><text:bookmark-start text:name="lokalni_doticaji"/>Lokalni doticaji<text:bookmark-end text:name="__RefHeading___lokalni_doticaji_3"/><text:bookmark-end text:name="lokalni_doticaji"/></text:h>
      <text:p text:style-name="Text_20_body">Tal' Dorei je svojom kolonizacijom Dveri ispod svog kraljevstva prisilno došao u kontakt sa Sekaminom. Ubrzo se diplomacija pokazala kao najbolje rješenje za prekid novih Podzemnih invazija. Danas kraljevstvo održava zamršenu mrežu saveza i špijunaže u carstvima ispod sebe, koristeći ih kao prvu liniju obrane od ostatka Podzemlja.</text:p>
      <text:p text:style-name="Text_20_body">Osim novog izvora resursa i saveznika, Sekamina može biti i posljednja opcija onima dovoljno očajnim da ju pokušaju preći. U modernoj povijesti, ovu zanimljivost je primijetila Horugva kada su ratne izbjeglice sa Deverol Islanda, pješice se sklonili na obližnje, neovisne otok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9:04</meta:creation-date>
    <dc:creator>Generated</dc:creator>
    <dc:date>2026-09-13T17::09:04</dc:date>
    <dc:language>en-US</dc:language>
    <meta:editing-cycles>1</meta:editing-cycles>
    <meta:editing-duration>PT0S</meta:editing-duration>
    <dc:title>hr:ingame:informacije:podzemlje</dc:title>
  </office:meta>
</office:document-meta>
</file>