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r:ingame:informacije:stakori_kanalizacija"/>Poštovani građani i građevine, kak to bije nek se i u moje ime koja spije. Molit ću vas ljepo, kome nije teško, ako ima minut dvije da naše kanalizacije obrije.</text:p>
      <text:p text:style-name="Text_20_body">Najme gradsku gardu nije preveč briga, misle da ih je njihova služva uzdigla, e pa morem vam reči, da o takvim poslovima na moje čudo u njihovim ugovorima nema reči.</text:p>
      <text:p text:style-name="Text_20_body">Dok se ja tim nebulozama bavim, hrabrog junaka bi molio da štakore pomlavi, ampak to ni tak teško. Valda.</text:p>
      <text:p text:style-name="Text_20_body">Za svakog štokorskoga repa dobi se pet bakrenjaka, ukoliko več o deset ih doneseš, cjelu večer u bilokojoj birtiji moreš da alkohol zabadav odneseš</text:p>
      <text:p text:style-name="Plugin_Wrap_Paragraph_Right aligned"><text:span text:style-name="Emphasis">Vaš Gradonačelnik U.V.Trijeznić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44:46</meta:creation-date>
    <dc:creator>Generated</dc:creator>
    <dc:date>2026-09-13T12::44:46</dc:date>
    <dc:language>en-US</dc:language>
    <meta:editing-cycles>1</meta:editing-cycles>
    <meta:editing-duration>PT0S</meta:editing-duration>
    <dc:title>hr:ingame:informacije:stakori_kanalizacija</dc:title>
  </office:meta>
</office:document-meta>
</file>