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items:items"/><text:bookmark-start text:name="__RefHeading___domaci_predmeti_1"/><text:bookmark-start text:name="domaci_predmeti"/>Domaći predmeti<text:bookmark-end text:name="__RefHeading___domaci_predmeti_1"/><text:bookmark-end text:name="domaci_predmeti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h text:style-name="Heading_20_2" text:outline-level="2"><text:bookmark-start text:name="__RefHeading___magicni_predmeti_2"/><text:bookmark-start text:name="magicni_predmeti"/>Magični predmeti<text:bookmark-end text:name="__RefHeading___magicni_predmeti_2"/><text:bookmark-end text:name="magicni_predmeti"/></text:h>
            <text:p text:style-name="Text_20_body">Cockring of protection</text:p>
            <text:p text:style-name="Text_20_body"><text:a xlink:type="simple" xlink:href="http://rumwiki.duckdns.org/doku.php?id=hr:items:magic:jojojo" text:style-name="Internet_20_link" text:visited-style-name="Visited_20_Internet_20_Link">Jo-jo-jo strijela</text:a></text:p>
            <text:p text:style-name="Text_20_body"><text:a xlink:type="simple" xlink:href="http://rumwiki.duckdns.org/doku.php?id=hr:5e:items:magic:hat_strgan" text:style-name="Internet_20_link" text:visited-style-name="Visited_20_Internet_20_Link">Malo potrgani hat of transformation</text:a></text:p>
            <text:p text:style-name="Text_20_body"><text:a xlink:type="simple" xlink:href="http://rumwiki.duckdns.org/doku.php?id=hr:5e:items:magic:druidska_lula" text:style-name="Internet_20_link" text:visited-style-name="Visited_20_Internet_20_Link">Druidska lula</text:a></text:p>
            <text:p text:style-name="Text_20_body"><text:a xlink:type="simple" xlink:href="http://rumwiki.duckdns.org/doku.php?id=hr:5e:items:magic:samocisteca_halja" text:style-name="Internet_20_link" text:visited-style-name="Visited_20_Internet_20_Link">Samočisteća halja</text:a></text:p>
            <text:p text:style-name="Text_20_body"><text:a xlink:type="simple" xlink:href="http://rumwiki.duckdns.org/doku.php?id=hr:5e:items:magic:sparing_gauntlet" text:style-name="Internet_20_link" text:visited-style-name="Visited_20_Internet_20_Link">Guantlet of sparing</text:a></text:p>
            <text:p text:style-name="Text_20_body"><text:a xlink:type="simple" xlink:href="http://rumwiki.duckdns.org/doku.php?id=hr:5e:items:magic:ogrlica_nestajanja" text:style-name="Internet_20_link" text:visited-style-name="Visited_20_Internet_20_Link">Ogrlica nestajanja</text:a></text:p>
            <text:p text:style-name="Text_20_body"><text:a xlink:type="simple" xlink:href="http://rumwiki.duckdns.org/doku.php?id=hr:5e:items:magic:jo-jo" text:style-name="Internet_20_link" text:visited-style-name="Visited_20_Internet_20_Link">Jo-jo strijela</text:a></text:p>
            <text:p text:style-name="Text_20_body"><text:a xlink:type="simple" xlink:href="http://rumwiki.duckdns.org/doku.php?id=hr:5e:items:magic:elven_chain" text:style-name="Internet_20_link" text:visited-style-name="Visited_20_Internet_20_Link">Elven chain</text:a> </text:p>
            <text:p text:style-name="Text_20_body"><text:a xlink:type="simple" xlink:href="http://rumwiki.duckdns.org/doku.php?id=hr:5e:items:magic:pokelopta" text:style-name="Internet_20_link" text:visited-style-name="Visited_20_Internet_20_Link">Pokelopta</text:a> </text:p>
            <text:p text:style-name="Text_20_body"><text:a xlink:type="simple" xlink:href="http://rumwiki.duckdns.org/doku.php?id=hr:5e:items:magic:belt_za_pokelopte" text:style-name="Internet_20_link" text:visited-style-name="Visited_20_Internet_20_Link">Belt za Pokelopte</text:a> </text:p>
            <text:p text:style-name="Text_20_body"><text:a xlink:type="simple" xlink:href="http://rumwiki.duckdns.org/doku.php?id=hr:5e:items:magic:hrc" text:style-name="Internet_20_link" text:visited-style-name="Visited_20_Internet_20_Link">Hrc</text:a></text:p>
            <text:p text:style-name="Text_20_body"><text:a xlink:type="simple" xlink:href="http://rumwiki.duckdns.org/doku.php?id=hr:5e:items:magic:lulica" text:style-name="Internet_20_link" text:visited-style-name="Visited_20_Internet_20_Link">Lulica vječnog mira</text:a>  </text:p>
            <text:p text:style-name="Text_20_body"><text:a xlink:type="simple" xlink:href="http://rumwiki.duckdns.org/doku.php?id=hr:5e:items:magic:prsten_pakian" text:style-name="Internet_20_link" text:visited-style-name="Visited_20_Internet_20_Link">Pakianov zaručnički prsten</text:a></text:p>
            <text:p text:style-name="Text_20_body"><text:a xlink:type="simple" xlink:href="http://rumwiki.duckdns.org/doku.php?id=hr:5e:items:magic:odijelo_pakian" text:style-name="Internet_20_link" text:visited-style-name="Visited_20_Internet_20_Link">Pakianov svadbeno odijelo</text:a></text:p>
            <text:p text:style-name="Text_20_body"><text:a xlink:type="simple" xlink:href="http://rumwiki.duckdns.org/doku.php?id=hr:5e:items:magic:kartica_usluge" text:style-name="Internet_20_link" text:visited-style-name="Visited_20_Internet_20_Link">Rivačegova kartica usluge</text:a></text:p>
            <text:p text:style-name="Text_20_body"><text:a xlink:type="simple" xlink:href="http://rumwiki.duckdns.org/doku.php?id=hr:5e:items:magic:armor_plzl" text:style-name="Internet_20_link" text:visited-style-name="Visited_20_Internet_20_Link">Kožni oklop le Senior + 2</text:a></text:p>
            <text:p text:style-name="Text_20_body"><text:a xlink:type="simple" xlink:href="http://rumwiki.duckdns.org/doku.php?id=hr:5e:items:magic:bros_horugve" text:style-name="Internet_20_link" text:visited-style-name="Visited_20_Internet_20_Link">Broš Horugve</text:a></text:p>
          </table:table-cell>
          <text:h text:style-name="Heading_20_2" text:outline-level="2"><text:bookmark-start text:name="__RefHeading___ne-magicni_predmeti_3"/><text:bookmark-start text:name="ne-magicni_predmeti"/>Ne-magični predmeti<text:bookmark-end text:name="__RefHeading___ne-magicni_predmeti_3"/><text:bookmark-end text:name="ne-magicni_predmeti"/></text:h>
          <text:p text:style-name="Text_20_body"><text:a xlink:type="simple" xlink:href="http://rumwiki.duckdns.org/doku.php?id=hr:5e:items:firearms:firearms" text:style-name="Internet_20_link" text:visited-style-name="Visited_20_Internet_20_Link">Vatrena oružija</text:a></text:p>
          <text:p text:style-name="Text_20_body"><text:a xlink:type="simple" xlink:href="http://rumwiki.duckdns.org/doku.php?id=hr:5e:items:bombs:bombs" text:style-name="Internet_20_link" text:visited-style-name="Visited_20_Internet_20_Link">Bombe</text:a></text:p>
          <text:p text:style-name="Text_20_body"><text:a xlink:type="simple" xlink:href="http://rumwiki.duckdns.org/doku.php?id=hr:5e:items:magic:sudac_tame" text:style-name="Internet_20_link" text:visited-style-name="Visited_20_Internet_20_Link">Sudac Tame</text:a></text:p>
          <text:p text:style-name="Text_20_body"><text:a xlink:type="simple" xlink:href="http://rumwiki.duckdns.org/doku.php?id=hr:5e:items:magic:dark_steel_shield" text:style-name="Internet_20_link" text:visited-style-name="Visited_20_Internet_20_Link">Dark steel shield</text:a> </text:p>
          <text:p text:style-name="Text_20_body"><text:a xlink:type="simple" xlink:href="http://rumwiki.duckdns.org/doku.php?id=hr:5e:items:bombs:impact_bolt" text:style-name="Internet_20_link" text:visited-style-name="Visited_20_Internet_20_Link">Impact bolt - Eksplozivna strelica za samostrel</text:a> 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00</meta:creation-date>
    <dc:creator>Generated</dc:creator>
    <dc:date>2026-09-13T12::35:00</dc:date>
    <dc:language>en-US</dc:language>
    <meta:editing-cycles>1</meta:editing-cycles>
    <meta:editing-duration>PT0S</meta:editing-duration>
    <dc:title>hr:items:items</dc:title>
  </office:meta>
</office:document-meta>
</file>