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items:magic:jojojo"/><text:bookmark-start text:name="__RefHeading___jo-jo-jo_strijela_1"/><text:bookmark-start text:name="jo-jo-jo_strijela"/>Jo-jo-jo strijela<text:bookmark-end text:name="__RefHeading___jo-jo-jo_strijela_1"/><text:bookmark-end text:name="jo-jo-jo_strijela"/></text:h>
      <text:p text:style-name="Text_20_body">Koga god pogodiš krene hodati kao reper, krene pričati samo u repu (ne dobi dmg) , te ako izrepaš bolje od njega dobi vicious mockary dm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57</meta:creation-date>
    <dc:creator>Generated</dc:creator>
    <dc:date>2026-09-13T14::25:57</dc:date>
    <dc:language>en-US</dc:language>
    <meta:editing-cycles>1</meta:editing-cycles>
    <meta:editing-duration>PT0S</meta:editing-duration>
    <dc:title>hr:items:magic:jojojo</dc:title>
  </office:meta>
</office:document-meta>
</file>