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r:likovi:grupe:agrogor"/><text:bookmark-start text:name="__RefHeading___agrogor_1"/><text:bookmark-start text:name="agrogor"/>Agrogor<text:bookmark-end text:name="__RefHeading___agrogor_1"/><text:bookmark-end text:name="agrogor"/></text:h>
      <text:p text:style-name="Text_20_body">Sve je krenulo još prije novog doba. Izuzetno jaki avatar Božice Raven queen noseči puni set njenih artefakata harao je Oblivisceturom i unosio ljudima strah u kosti. No kada božica više nije vidjela potrebe za njime odlučila ga je smaknuti s pozicije avatara, djelomično i radi straha da bude on sam postao dovoljno jak da nju samu izazove. Smaknućem svojeg avatara Todoa smatrala je svoj posao obavljenim, njena snaga je narasla a opasnosti više nije bilo. </text:p>
      <text:p text:style-name="Text_20_body">No Todo je bio lukavi lisac i znao je da će ga se kad tad njegova gospodarica pokušavati riješiti i upravo iz tog razloga podpisao je ugovor s Bogom smrti s kojim nitko prije njega nije htio imati posla, s Smrti samom Nerulom. Obečao je Nerulu da će mu tisučljećima pridonostii žirtve na najodvratnije načine ukoliko mu osigura da postane lič po smrti. </text:p>
      <text:p text:style-name="Text_20_body">Iako nerul ne pregovara puno i samo razara sve pred sobom, Todova ponuda ga je zaintrigirala, tisučljeće hranjenja njegove moči ipak nije za zanemariti. No postavio je jedan protuuvijet. Todo će postati ličem smakne li legendarnog zmaja Fluorinea devetog zmaja rođenog od Umrusa, te posljednjeg živućeg od devetorice.</text:p>
      <text:p text:style-name="Text_20_body">I tako je zadnji pohod Todoa u opremni Raven queenovog avatara bio na Fluorinea. Za samog Fluorinea borili su se mnogobrojni zmajevi zlatnog otočja, te iz dana u dan pristizali su iz ostatka svijeta. Bitka je izgledala kao da nikada neće završiti. Snaga dvaju bogova i njihove moći u Todovim rukama protiv vojske čuvara reda i balansa tako zvanih zmajeva. Sve dok Todo nije izvukao Plavi Rubin, drevni artefakt, srce Božanstva magije, sam izvor svih čari ovog sustava. Te je njime preokrenuo preko polovicu zmajeva protiv svoje braće i sestara. Fluorine je krenuo padati, leteći kontinet, posljednji otac zmajeva padajući u More Incela zadnjim izdahom zmajevima koji su ga izdali oduzeo je njihov metalan sjaj te prokleo njih i svo njihovo nasljedstvo na boje bez sjaja, kako bi se uvijek znao tko je izdao svevišnjeg Umbrusa. U naletu bijesa, tada mladi bakreni zmaj u punom naponu snage zvan Rivačeg po prvi puta osjeti svoj bijes. Te gotovo zasljepljen emocijama bezglavo zalječe se ravno u Todoa i odgrizuje mu ruku u kojoj je bio Plavi Rubin i s njime bježi na kontinent staroga svijeta.</text:p>
      <text:p text:style-name="Text_20_body">Todo nije niti trepnuo kada je ostao bez ruke, nije niti osjetio bol, samo je smijući se ko manijak krenuo nazad prema obali. Nije ni slutio da će prije same obale ponovno se susresti s bijesnim zmajem Rivačegom koje je po povratku s staroga svijeta se vratio završiti posao. No već je bilo kasno, Todo je postao lič. Savladao je Rivačega u manje vremena no što osibi treba da trepne. Tu i tada bi Rivačeg poginuo da u tom trenutku dok je Todova kosa bila za rivačegovim vratom Božica Raven queen nije oduzela moči svojem avataru. Nakon što je Rivačeg jedva izvukao živu glavu zbog nagle promjene u Todovoj moći rodila se želja u Todou. Postati Bogom i smaknuti Rawen Queen.</text:p>
      <text:p text:style-name="Text_20_body">Puno stoljeće Todo je ubijao ljude, da bi njima nahranio svojeg novog Boga Nerula, prije nego što je shvatio da Nerula u suštini nije briga nizašta osim samih kostiju. Shvatio je kako se ogromna količina energije baca u prirodu ostavljajući da lešine samo trunu, energija koja bi se mogla iskoristi te tu nastaje pokret zvan pod nazivom Agrogor. Prekrivao je svoju stvarnu prirodu kako bi se ubacio u brojne škole magije i regrutirao najbolje studente i profesore u tim školama. Regrutirao ih u svoju zajednicu koja otkriva nove čari, čari koje crpe energiju iz živih bića a ne iz vijetrova magije. Takozvani Blood magic. Agrogor postaje sve veća i veća organizacija, mnogobrojni veliki umovi su se krenulo okupljati oko Todoliča kako bi mu pomogli u usavršavanju tehnika izvlačenja moći.</text:p>
      <text:p text:style-name="Text_20_body">Gotovo tristo godina je trebalo Agrogoru da začara prve čini isključivo pomoću krvi nevnih žrtava. No Todoliču to nije bilo dovoljno. Krenule su masovne zavjere za prekrivanje mnogobrojnih žrtava, nasukani brodovi, pokoreni gradovi, podplačeni ratovi, sve kako bi se Todolič dočepao što više leševa, iscrpio svu njihovu energiju, a kosti bacio bogu Nerulu, kojeg bi svi na posljetku krivili za krvoprolića.</text:p>
      <text:p text:style-name="Text_20_body">Todolić kao i Agrogor postajao je sve žedniji i žedniji za moči, više nisu lešine bile dosta, sada je htio samo najbolje lešine od svih - malu dijecu ili samo iznutrice. Tada prije gotovo pola stolječa po prvi puta Todolič uz svoj kult Agrogor začarava čin iznad mogučnosti jednog smrtnika. Tom čini traži upute, znanje, kako netko s Obliviscetura može postati bogom, ako nije sam od Boga izabran. Od toga dana  Todo i Agrogor započinju svoju potragu Plavog Rubina kao i posljednjeg nasljednjika koji u sebi nosi Svarožićevu krv.</text:p>
      <text:p text:style-name="Text_20_body">Ratovali sa <text:a xlink:type="simple" xlink:href="http://rumwiki.duckdns.org/doku.php?id=hr:mjesta:yarwick_zagorje:rivaceg" text:style-name="Internet_20_link" text:visited-style-name="Visited_20_Internet_20_Link">Rivačegom</text:a> i <text:a xlink:type="simple" xlink:href="http://rumwiki.duckdns.org/doku.php?id=hr:lore:bozanstva:red:teuta" text:style-name="Internet_20_link" text:visited-style-name="Visited_20_Internet_20_Link">Teutom</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2::36:46</meta:creation-date>
    <dc:creator>Generated</dc:creator>
    <dc:date>2026-09-13T12::36:46</dc:date>
    <dc:language>en-US</dc:language>
    <meta:editing-cycles>1</meta:editing-cycles>
    <meta:editing-duration>PT0S</meta:editing-duration>
    <dc:title>hr:likovi:grupe:agrogor</dc:title>
  </office:meta>
</office:document-meta>
</file>