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likovi:grupe:kkk"/><text:bookmark-start text:name="__RefHeading___kkk_1"/><text:bookmark-start text:name="kkk"/>KKK<text:bookmark-end text:name="__RefHeading___kkk_1"/><text:bookmark-end text:name="kkk"/></text:h>
      <text:p text:style-name="Text_20_body">(Kamen, Krš i Kikiriki)</text:p>
      <text:h text:style-name="Heading_20_2" text:outline-level="2"><text:bookmark-start text:name="__RefHeading___ukratko_2"/><text:bookmark-start text:name="ukratko"/>Ukratko<text:bookmark-end text:name="__RefHeading___ukratko_2"/><text:bookmark-end text:name="ukratko"/></text:h>
      <text:p text:style-name="Text_20_body">KKK je uprava tvrtke <text:a xlink:type="simple" xlink:href="http://rumwiki.duckdns.org/doku.php?id=hr:likovi:grupe:rumgobbler_tvrtka" text:style-name="Internet_20_link" text:visited-style-name="Visited_20_Internet_20_Link">Rumgobbler</text:a>-a. </text:p>
      <text:p text:style-name="Text_20_body">Sastoji se od:</text:p>
      <text:p text:style-name="Text_20_body"><text:a xlink:type="simple" xlink:href="http://rumwiki.duckdns.org/doku.php?id=hr:5e:likovi:pcs:gagbak" text:style-name="Internet_20_link" text:visited-style-name="Visited_20_Internet_20_Link">Kapetan Gagbak</text:a>, <text:a xlink:type="simple" xlink:href="http://rumwiki.duckdns.org/doku.php?id=hr:5e:likovi:pcs:dor_dol" text:style-name="Internet_20_link" text:visited-style-name="Visited_20_Internet_20_Link">Dor'dol</text:a>, <text:a xlink:type="simple" xlink:href="http://rumwiki.duckdns.org/doku.php?id=hr:5e:likovi:pcs:pakijan" text:style-name="Internet_20_link" text:visited-style-name="Visited_20_Internet_20_Link">Pakijan</text:a> , <text:a xlink:type="simple" xlink:href="http://rumwiki.duckdns.org/doku.php?id=hr:5e:likovi:pcs:teuta" text:style-name="Internet_20_link" text:visited-style-name="Visited_20_Internet_20_Link">Teuta</text:a> te <text:a xlink:type="simple" xlink:href="http://rumwiki.duckdns.org/doku.php?id=hr:5e:likovi:pcs:sestra_klarisa" text:style-name="Internet_20_link" text:visited-style-name="Visited_20_Internet_20_Link">Sestra Klarisa</text:a>.</text:p>
      <text:p text:style-name="Text_20_body">Bivši članovi uprave uključuju <text:a xlink:type="simple" xlink:href="http://rumwiki.duckdns.org/doku.php?id=hr:5e:likovi:pcs:elixa" text:style-name="Internet_20_link" text:visited-style-name="Visited_20_Internet_20_Link">Elixu</text:a> i <text:a xlink:type="simple" xlink:href="http://rumwiki.duckdns.org/doku.php?id=hr:5e:likovi:pcs:learah" text:style-name="Internet_20_link" text:visited-style-name="Visited_20_Internet_20_Link">Learah</text:a>.</text:p>
      <text:h text:style-name="Heading_20_2" text:outline-level="2"><text:bookmark-start text:name="__RefHeading___clanovi_3"/><text:bookmark-start text:name="clanovi"/>Članovi<text:bookmark-end text:name="__RefHeading___clanovi_3"/><text:bookmark-end text:name="clanovi"/></text:h>
      <text:p text:style-name="Text_20_body"><text:a xlink:type="simple" xlink:href="http://rumwiki.duckdns.org/doku.php?id=hr:5e:likovi:pcs:gagbak" text:style-name="Internet_20_link" text:visited-style-name="Visited_20_Internet_20_Link">Gagbak</text:a>, Pompop junior, od klana Mykpit</text:p>
      <text:p text:style-name="Text_20_body">Rasa: Rock gnome
Visina: 1,1m (3.6 foot)
Masa: 25 kg
Dob: 57 godina
Boja kože: siva</text:p>
      <text:p text:style-name="Text_20_body">Mišićav kao patuljak, zvali su ga patuljak u mornarici iako nije imao bradu. Srednje duga crna kosa, al dlake su mu počele rast kako je postao vukodlak.</text:p>
      <text:p text:style-name="Horizontal_20_Line"/>
      <text:p text:style-name="Text_20_body"><text:a xlink:type="simple" xlink:href="http://rumwiki.duckdns.org/doku.php?id=hr:5e:likovi:pcs:pakijan" text:style-name="Internet_20_link" text:visited-style-name="Visited_20_Internet_20_Link">Pakian</text:a></text:p>
      <text:p text:style-name="Text_20_body">Rasa: Firbolg
Visina: 3m ( 9.8 foot )
Masa: 215 kg
Dob: 69 godina
Boja kože: roza</text:p>
      <text:p text:style-name="Text_20_body">Prosječna visine za svoju rasu, ali malo debeljuškast. Srednje duga smeđa kosa, uvijek lagano razbacana, ne ma bradu. Izgleda kao jako veliki human sa nešto većim nosom i nešto više dlake. Nosi jako lijep leather armor tamno plave boje s zlatnim šavovima. Oko struka ima razne vrećice pune komponentni potrebne za magiju ali i prirodne lijekove za svakodnevne uporabu. Jedna od vrećica sadrži čudne kamene loptice. Jedino vidljivo oružje na njemu je neka naprava koja podsjeća na pračku ali s nekim modifikacijama.</text:p>
      <text:p text:style-name="Horizontal_20_Line"/>
      <text:p text:style-name="Text_20_body"><text:a xlink:type="simple" xlink:href="http://rumwiki.duckdns.org/doku.php?id=hr:5e:likovi:pcs:teuta" text:style-name="Internet_20_link" text:visited-style-name="Visited_20_Internet_20_Link">Jelena Otok/Kapetanica Teuta</text:a></text:p>
      <text:p text:style-name="Text_20_body">Rasa: Half-elf
Visina: 1,78m (5.8 foot)
Masa: 64 kg
Dob: 40 godina
Boja kože: Mediteranska put</text:p>
      <text:p text:style-name="Text_20_body">Stasom visoka humanica elfovskih ušiju s punašnijim obrazima. Crveno-smeđa kosa do ramena uglavnom spuštena kako bi prekrila uši. Ima velike smeđe oči i pjegice koje ljeti još potamne skoro do boje njene kose. Na desnom uhu ima zmijoliki ukras koji se proteže dužinom uha, a na lijevom tri ‘ziherice’. Na glavi joj trokutasti “piratski” šešir, a uvijek je u tamnom kožnom oklopu koji je pun poucheva za sitnarije poput nožića i zlata. U hladnijem dijelu godine na njemu nosi piratski kožni kaput sa crvenim detaljima. Oko vrata nosi lančić čiji medaljon je ukrašen imelom. Preko ramena joj se nalazi remen sa 3 pištolja. Na lijevom boku joj visi Sudac tame. Na desnom boku se nalazi pouch sa opremom za pištolje te na njemu prikačene različite bočice. </text:p>
      <text:p text:style-name="Horizontal_20_Line"/>
      <text:p text:style-name="Text_20_body"><text:a xlink:type="simple" xlink:href="http://rumwiki.duckdns.org/doku.php?id=hr:5e:likovi:pcs:dor_dol" text:style-name="Internet_20_link" text:visited-style-name="Visited_20_Internet_20_Link">Dor' Dol</text:a></text:p>
      <text:p text:style-name="Text_20_body">Rasa: Human
Visina:1,9m
Masa (je mama): 100Kg
Dob: 35 godina
Boja kože: Ekstremno blijeda</text:p>
      <text:p text:style-name="Text_20_body">Visoki nabildani muškarac koji rijetko igdje ide bez svog izrezbarenog, ukrašenog glaive-a. Ispršenog, vojničkog držanja.</text:p>
      <text:p text:style-name="Horizontal_20_Line"/>
      <text:p text:style-name="Text_20_body"><text:a xlink:type="simple" xlink:href="http://rumwiki.duckdns.org/doku.php?id=hr:5e:likovi:pcs:sestra_klarisa" text:style-name="Internet_20_link" text:visited-style-name="Visited_20_Internet_20_Link">Sestra Klarisa</text:a></text:p>
      <text:p text:style-name="Text_20_body">Rasa: Human
Visina: 1,52 (i pol)
Masa: 76 kg
Dob: 66 godina
Boja kože: svijetla put sa staračkim mrljama</text:p>
      <text:p text:style-name="Text_20_body">Niska, debeljuškasta bakica u odori časne sestre sa drvenim križićem oko vrata i revolverom oko pasa. Prati ju vjerna mazga. Nitko ne zna koje boje joj je kosa. Navodno da izgleda kao silovateljic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6:00</meta:creation-date>
    <dc:creator>Generated</dc:creator>
    <dc:date>2026-09-13T15::26:00</dc:date>
    <dc:language>en-US</dc:language>
    <meta:editing-cycles>1</meta:editing-cycles>
    <meta:editing-duration>PT0S</meta:editing-duration>
    <dc:title>hr:likovi:grupe:kkk</dc:title>
  </office:meta>
</office:document-meta>
</file>