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r:likovi:grupe:munjevite_lisice"/>Munjevite lisice riječima <text:a xlink:type="simple" xlink:href="http://rumwiki.duckdns.org/doku.php?id=hr:5e:likovi:pcs:pakijan" text:style-name="Internet_20_link" text:visited-style-name="Visited_20_Internet_20_Link">Pakijana</text:a> od <text:a xlink:type="simple" xlink:href="http://rumwiki.duckdns.org/doku.php?id=hr:likovi:grupe:rumgobbler_tvrtka" text:style-name="Internet_20_link" text:visited-style-name="Visited_20_Internet_20_Link">Rumgobblera</text:a>:</text:p>
      <text:p text:style-name="Text_20_body">Članovi  „kurirske“ službe Munjevite lisice:</text:p>
      <text:list text:style-name="List_20_1" text:continue-numbering="false">
        <text:list-item>
          <text:p text:style-name="LastListParagraph_List_20_1_Content_First"> <text:a xlink:type="simple" xlink:href="http://rumwiki.duckdns.org/doku.php?id=hr:5e:likovi:npcs:broz_nakoz" text:style-name="Internet_20_link" text:visited-style-name="Visited_20_Internet_20_Link">Broz Nakoz</text:a>: vođa, tamnoputi čovjek mišićave građe, veoma nizak ( da ima bradu netko bi rekao da je patuljak ).  Osnivač Munjevitih lisica, nikada nije puno pričao o svojoj prošlosti samo da je odrastao u Tal' Dorei – ju u nekom malo većem gradu. Tamo je radio u stvarnoj kurirskoj služni, valjda mu od tuda znanje kojim je vodio našu malu organizaciju. Uvijek se ga slušalo i nikada nas nije zajebao, sve dok nije pronašao taj prokleti dnevnik nekog drevnog piratskog kapetana. od tada je sve otišlo nizbrdo. Poslovi više nisu išli lagano, ljudi su počeli odlaziti i kontakti prekidati suradnju. Uskoro su nas opkolili u našem skladištu/HQ i tada je on ostao da napravi distrakciju dok Fran i ja ne pobjegnemo, zadnja stvar što mi je rekao kada sam se vratio po njega je da mu je žao i dao mi je taj vražji dnevnik. Navodno je bio obješen sutradan ali prema mojim novim saznanjima na brodu Rumgobbler očito je živ i još uvijek u potrazi za tim blagom.</text:p>
        </text:list-item>
      </text:list>
      <text:list text:style-name="List_20_1" text:continue-numbering="false">
        <text:list-item>
          <text:p text:style-name="LastListParagraph_List_20_1_Content_First"> Fran Steelbane: vozač, srebrni dragonborn ( stalno se hvali da mu nije hladno ali nikoga nije briga :P ), prosječne građe. On i ja smo zajedno pobjegli u moje rodno selo noći kada je Bror uhićen i „obješen“ . Nakon par dana pritajivanja otišli smo do Pilbor Porta gdje se Fran ukrcao u brod u potragu za hladnijim krajevima gdje će naći temperature na kojim će napokon reći da mu je hladno, usput tražeći brzu zaradu i žene, ah taj zmajo blesavi.<text:line-break/> Karakteristike: hvalisav, jako samouvjeren, sjajan vozač.Ožiljak na desnoj ruci s vanjske strane, kladio se samnom da mu neće ništa biti ako ga direktno pogodim s Ice knifom iz neposredne blizine… puno smo popili tu večer.</text:p>
        </text:list-item>
      </text:list>
      <text:list text:style-name="List_20_1" text:continue-numbering="false">
        <text:list-item>
          <text:p text:style-name="LastListParagraph_List_20_1_Content_First"> Genez Feltruuk: specijalist, veoma nizak čak i za gnoma, brinuo se da ako dođe do sranja ipak ne dođe do totalnog sranja. Bivši član specijalne postrojbe G.N.O.M ( Grde Niske Osobe Milicije ), kratka crna kosa i crna kozja bradica, uvijek nosi odjeću koje je barem na dijelovima kamuflažna. Prvi napustio Munjevite lisice kada je Broz počeo raditi gluposti, zapustio se u nepoznatom smjeru. <text:line-break/> Karakteristike: veoma promišljen i lukav, snalažljiv u teškim situacijama. Desna strana vrata i donji dio lica sa te strane poveći ožiljak, izgleda da ga je potegla kandža. Kada god sam ga pitao otkuda mu taj ožiljak rekao je da je dok je bio u specijalnoj postrojbi naletio na mladog crnog zmaja i sam ga ubio.. hahah šaljivđija taj gnom.</text:p>
        </text:list-item>
      </text:list>
      <text:list text:style-name="List_20_1" text:continue-numbering="false">
        <text:list-item>
          <text:p text:style-name="LastListParagraph_List_20_1_Content_First"> Pri dolasku u Bredon bio sam pun samopouzdanja i odmah krenuo tražiti posao, ali moje samopouzdanje je klonulo nakon 3 dana neuspjeha. „S novcem ću uskoro biti knap ako se ništa ne promjeni“, pomislio sam si,“a nemogu se odmah vratiti u Lanetglos svojima i ispasti nesposoban“. I tako u svojim mislima hodam kroz grad i kako sam se približavao svratištu u kojem sam noćio prolazim kroz jednu ulicu i tamo odnikuda se pojavi maleni gnom i srebrni dragonborn sa paketom srednje veličine. U panici sam ostao na mjestu a oni ni pet ni šest uvaljali mi paket i pobjegli, uskoro sam čuo stražare i oni su naravno nestali. U panici sam se pretvorio u malenog miša i sakrio dok stražari nisu prošli, kada sam se vratio u svoju normalnu formu opet su se pojavile te dvije figure. Nakon manje svađe i klasičnih pitanja rekli su da ako mi treba novaca mogu poći s njima i da će mi naći posla u „kurirskoj“ službi za koju rade. Tako sam upoznao ekipu s kojom sam radio narednih 7 godin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7:11</meta:creation-date>
    <dc:creator>Generated</dc:creator>
    <dc:date>2026-09-13T12::37:11</dc:date>
    <dc:language>en-US</dc:language>
    <meta:editing-cycles>1</meta:editing-cycles>
    <meta:editing-duration>PT0S</meta:editing-duration>
    <dc:title>hr:likovi:grupe:munjevite_lisice</dc:title>
  </office:meta>
</office:document-meta>
</file>