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r:likovi:grupe:obitelj_otok"/><text:bookmark-start text:name="__RefHeading___plemicka_obitelj_otok_1"/><text:bookmark-start text:name="plemicka_obitelj_otok"/>Plemićka obitelj Otok<text:bookmark-end text:name="__RefHeading___plemicka_obitelj_otok_1"/><text:bookmark-end text:name="plemicka_obitelj_otok"/></text:h>
      <text:p text:style-name="Text_20_body">Horugvičina plećimka, osnivačka obitelj. Od pamtivijeka je zadužena za Horugvičku mornaricu kojom vlada iz svoga dvorca u <text:a xlink:type="simple" xlink:href="http://rumwiki.duckdns.org/doku.php?id=hr:mjesta:jebereve:zagreb" text:style-name="Internet_20_link" text:visited-style-name="Visited_20_Internet_20_Link">Zagrebu</text:a>.</text:p>
      <text:p text:style-name="Text_20_body">Mit govori da obitelj je orginalno miješane, polu-elfovske krvi.</text:p>
      <text:p text:style-name="Text_20_body">Trenutna glava obitelji: nepoznato.</text:p>
      <text:h text:style-name="Heading_20_2" text:outline-level="2"><text:bookmark-start text:name="__RefHeading___istaknuti_clanovi_obitelji_2"/><text:bookmark-start text:name="istaknuti_clanovi_obitelji"/>Istaknuti članovi obitelji:<text:bookmark-end text:name="__RefHeading___istaknuti_clanovi_obitelji_2"/><text:bookmark-end text:name="istaknuti_clanovi_obitelji"/></text:h>
      <text:p text:style-name="Text_20_body"><text:a xlink:type="simple" xlink:href="http://rumwiki.duckdns.org/doku.php?id=hr:5e:likovi:pcs:teuta" text:style-name="Internet_20_link" text:visited-style-name="Visited_20_Internet_20_Link">Teuta Otok</text:a></text:p>
      <text:p text:style-name="Text_20_body"><text:a xlink:type="simple" xlink:href="http://rumwiki.duckdns.org/doku.php?id=hr:5e:likovi:npcs:filip_otok" text:style-name="Internet_20_link" text:visited-style-name="Visited_20_Internet_20_Link">Admiral Filip Otok</text:a></text:p>
      <text:p text:style-name="Text_20_body"><text:a xlink:type="simple" xlink:href="http://rumwiki.duckdns.org/doku.php?id=hr:5e:likovi:npcs:voix_holy" text:style-name="Internet_20_link" text:visited-style-name="Visited_20_Internet_20_Link">Voix Holy</text:a></text:p>
      <text:p text:style-name="Text_20_body"><text:a xlink:type="simple" xlink:href="http://rumwiki.duckdns.org/doku.php?id=hr:5e:likovi:npcs:lena_otok" text:style-name="Internet_20_link" text:visited-style-name="Visited_20_Internet_20_Link">Lena Otok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2::37:22</meta:creation-date>
    <dc:creator>Generated</dc:creator>
    <dc:date>2026-09-13T12::37:22</dc:date>
    <dc:language>en-US</dc:language>
    <meta:editing-cycles>1</meta:editing-cycles>
    <meta:editing-duration>PT0S</meta:editing-duration>
    <dc:title>hr:likovi:grupe:obitelj_otok</dc:title>
  </office:meta>
</office:document-meta>
</file>