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r:likovi:grupe:titan_nik"/><text:bookmark-start text:name="__RefHeading___titan_i_nik_1"/><text:bookmark-start text:name="titan_i_nik"/>Titan i Nik<text:bookmark-end text:name="__RefHeading___titan_i_nik_1"/><text:bookmark-end text:name="titan_i_nik"/></text:h>
      <text:h text:style-name="Heading_20_3" text:outline-level="3"><text:bookmark-start text:name="__RefHeading___gangina_ispovjest_o_titanu_2"/><text:bookmark-start text:name="gangina_ispovjest_o_titanu"/>Gangina ispovjest o Titanu:<text:bookmark-end text:name="__RefHeading___gangina_ispovjest_o_titanu_2"/><text:bookmark-end text:name="gangina_ispovjest_o_titanu"/></text:h>
      <text:p text:style-name="Text_20_body">Jaaao na Tiiitanu sam plovplovia sam, sa jednim, sa jednim <text:a xlink:type="simple" xlink:href="http://rumwiki.duckdns.org/doku.php?id=hr:5e:likovi:npcs:dedo_jakov" text:style-name="Internet_20_link" text:visited-style-name="Visited_20_Internet_20_Link">dedekom Jaakovom</text:a>. Zvali smo gaa Crnii Jaakov. Kapetan broda bia je kapetan Nik, njega i njegov brod Titan-i-Nik. Biaaa je to nepotopiv brod dok crnog Jaakova nismo pokupli u jednoj luuuci. </text:p>
      <text:p text:style-name="Text_20_body">Nakon toga i naš brod potona kad smo s vražjim Jakvom udrili u santu leda u Vražjim žilama (Pakijan će: “i šta potunua brod?”, a ganga u stresu nastavlja). Ma puko napola, na dva dila. Navodno je svaki brood kojim je on plovia potonu. </text:p>
      <text:p text:style-name="Text_20_body">(Pakija priupita o njegovoj ljubavnici Persi, Ganga nastavlja sa suzama u očima). Jaaaao ne ona, nju je upozna na našem brooodu. (Jelena uz smješak i na našem je ponovno upoznao, morali smo sve daske mjenjati).
I mi smo morali ribati saku večer naše daske na brodu. </text:p>
      <text:p text:style-name="Text_20_body">Taj Jakov je ikriv ša smo pokupli tu saantu leda, on se dera motaj livo, mi motali livo i udrili u santu leda i puče brod napla. On i Persa stajli na pramcu vako, i dere se jakov motaj, a mi si vako i motali. (priupita Pakijan i ša s njima bilo onda su na dasci ili kako) Isu isu, oni nadasci skupa, zaprav ona nadasci a on pluta pokra ni, pun kurac ljud pognulo a oni niviše nimanje na vratma plutali, pičku maternu Jakove…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2::36:42</meta:creation-date>
    <dc:creator>Generated</dc:creator>
    <dc:date>2026-09-13T12::36:42</dc:date>
    <dc:language>en-US</dc:language>
    <meta:editing-cycles>1</meta:editing-cycles>
    <meta:editing-duration>PT0S</meta:editing-duration>
    <dc:title>hr:likovi:grupe:titan_nik</dc:title>
  </office:meta>
</office:document-meta>
</file>