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ikovi:grupe:zlatni_burek"/><text:bookmark-start text:name="__RefHeading___zlatni_burek_1"/><text:bookmark-start text:name="zlatni_burek"/>Zlatni Burek<text:bookmark-end text:name="__RefHeading___zlatni_burek_1"/><text:bookmark-end text:name="zlatni_burek"/></text:h>
      <text:p text:style-name="Text_20_body">Postojanje ove organizacije može se podjeliti u dvije faze. Faza vladavine Mevludina polu patuljka i faza vladavine Lilith sucubusice.</text:p>
      <text:p text:style-name="Text_20_body">Tjekom vladavine Mevludina, Zlatni burek je bio organizacija koja se bavila prodajom droga, krijumčarenjem ljudi i ljudskim robljem u seksualne svrhe. Započeli su tako da je Mevludin otkrio kako na tržnicu u planetu kaosa može jeftino nabaviti izgubljen duše nekoć promiskuitetnih žena i muškaraca. Jednom kad je naučio pozadinu svih tih ljudi kako su dospjeli tamo naučio je prevariti gospodare kaosa i presječi njihovo putovanje prema tržnici izgubljenih duša.</text:p>
      <text:p text:style-name="Text_20_body">Tu stupa sucubusica Lilith u priču. Njen bog Kupalo ju je poslao da istraži zašto je priljev njegovih najdražih “podanika” na tržnicu usporio. Te da otkloni problem čim prije. Brzo je otkrila problem jer je Mevludin imao drskosti sagraditi palaču na samim obroncima portala do planeta kaosa, no kada je vidjela kako ti ljudi koje je on iskorištavao izgledaju potpuno se zgrozila. Tu je ona odlučila preuzeti zlatni burek u svoje ruke te promjeniti neke stvari. Isprva se Bog Kupalo naljutio na nju, toliko da je jednom mjesečno slao plačenike ubojice po nju, no s vremenom kada su na kaosovu tržnicu počeli ponovno pristizati njegovi “podanici” no u boljem stanju nego ikada prije smilovao se i čak ispričao.</text:p>
      <text:p text:style-name="Text_20_body">Nakon nekog vremena ime Zlatni Burek je počelo samo kočiti ovu organizaciju. Povlačenje jedne negativne priče više nije bilo beneficialno nego degradirajuće. Pa je Lilith ju preimenovala u Zlanta Svila.</text:p>
      <text:p text:style-name="Text_20_body">Nastala u gradu <text:a xlink:type="simple" xlink:href="http://rumwiki.duckdns.org/doku.php?id=hr:mjesta:drugi_otok:burek" text:style-name="Internet_20_link" text:visited-style-name="Visited_20_Internet_20_Link">Burek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39</meta:creation-date>
    <dc:creator>Generated</dc:creator>
    <dc:date>2026-09-13T14::27:39</dc:date>
    <dc:language>en-US</dc:language>
    <meta:editing-cycles>1</meta:editing-cycles>
    <meta:editing-duration>PT0S</meta:editing-duration>
    <dc:title>hr:likovi:grupe:zlatni_burek</dc:title>
  </office:meta>
</office:document-meta>
</file>