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ikovi:likovi"/><text:bookmark-start text:name="__RefHeading___likovi_u_kampanji_1"/><text:bookmark-start text:name="likovi_u_kampanji"/>Likovi u kampanji<text:bookmark-end text:name="__RefHeading___likovi_u_kampanji_1"/><text:bookmark-end text:name="likovi_u_kampanji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cs_2"/><text:bookmark-start text:name="pcs"/>PCS<text:bookmark-end text:name="__RefHeading___pcs_2"/><text:bookmark-end text:name="pcs"/></text:h>
            <text:h text:style-name="Heading_20_3" text:outline-level="3"><text:bookmark-start text:name="__RefHeading___party_3"/><text:bookmark-start text:name="party"/>Party<text:bookmark-end text:name="__RefHeading___party_3"/><text:bookmark-end text:name="party"/></text:h>
            <text:p text:style-name="Text_20_body"><text:a xlink:type="simple" xlink:href="http://rumwiki.duckdns.org/doku.php?id=hr:likovi:pcs:ghorkut" text:style-name="Internet_20_link" text:visited-style-name="Visited_20_Internet_20_Link">Ghorkut</text:a></text:p>
            <text:p text:style-name="Text_20_body"><text:a xlink:type="simple" xlink:href="http://rumwiki.duckdns.org/doku.php?id=hr:likovi:pcs:grom" text:style-name="Internet_20_link" text:visited-style-name="Visited_20_Internet_20_Link">Jekka Eran Sulotai sar Grom</text:a></text:p>
            <text:p text:style-name="Text_20_body"><text:a xlink:type="simple" xlink:href="http://rumwiki.duckdns.org/doku.php?id=hr:likovi:pcs:klarisa" text:style-name="Internet_20_link" text:visited-style-name="Visited_20_Internet_20_Link">Klarisa Lucić</text:a></text:p>
            <text:p text:style-name="Text_20_body"><text:a xlink:type="simple" xlink:href="http://rumwiki.duckdns.org/doku.php?id=hr:likovi:pcs:lela" text:style-name="Internet_20_link" text:visited-style-name="Visited_20_Internet_20_Link">Lela Capica</text:a></text:p>
            <text:p text:style-name="Text_20_body"><text:a xlink:type="simple" xlink:href="http://rumwiki.duckdns.org/doku.php?id=hr:likovi:pcs:mangy" text:style-name="Internet_20_link" text:visited-style-name="Visited_20_Internet_20_Link">Moriko 'Mangy' od Hasonga</text:a></text:p>
            <text:p text:style-name="Text_20_body"><text:a xlink:type="simple" xlink:href="http://rumwiki.duckdns.org/doku.php?id=hr:likovi:pcs:moxx" text:style-name="Internet_20_link" text:visited-style-name="Visited_20_Internet_20_Link">Moxx Morn</text:a></text:p>
            <text:h text:style-name="Heading_20_3" text:outline-level="3"><text:bookmark-start text:name="__RefHeading___ostali_4"/><text:bookmark-start text:name="ostali"/>Ostali<text:bookmark-end text:name="__RefHeading___ostali_4"/><text:bookmark-end text:name="ostali"/></text:h>
            <text:p text:style-name="Text_20_body"><text:a xlink:type="simple" xlink:href="http://rumwiki.duckdns.org/doku.php?id=hr:likovi:pcs" text:style-name="Internet_20_link" text:visited-style-name="Visited_20_Internet_20_Link">Rumgobbler</text:a></text:p>
          </table:table-cell>
          <table:table-cell office:value-type="string" table:style-name="tablecell">
            <text:h text:style-name="Heading_20_2" text:outline-level="2"><text:bookmark-start text:name="__RefHeading___npcs_5"/><text:bookmark-start text:name="npcs"/>NPCS<text:bookmark-end text:name="__RefHeading___npcs_5"/><text:bookmark-end text:name="npcs"/></text:h>
            <text:p text:style-name="Text_20_body"><text:a xlink:type="simple" xlink:href="http://rumwiki.duckdns.org/doku.php?id=hr:likovi:npcs:popis" text:style-name="Internet_20_link" text:visited-style-name="Visited_20_Internet_20_Link">Popis NPC-ova</text:a></text:p>
            <text:p text:style-name="Text_20_body"><text:a xlink:type="simple" xlink:href="http://rumwiki.duckdns.org/doku.php?id=hr:likovi:npcs:mrtvi" text:style-name="Internet_20_link" text:visited-style-name="Visited_20_Internet_20_Link">Popis pokojnih NPC-a</text:a></text:p>
            <text:h text:style-name="Heading_20_2" text:outline-level="2"><text:bookmark-start text:name="__RefHeading___grupe_6"/><text:bookmark-start text:name="grupe"/>Grupe<text:bookmark-end text:name="__RefHeading___grupe_6"/><text:bookmark-end text:name="grupe"/></text:h>
            <text:p text:style-name="Text_20_body"><text:a xlink:type="simple" xlink:href="http://rumwiki.duckdns.org/doku.php?id=hr:likovi:grupe:carnet" text:style-name="Internet_20_link" text:visited-style-name="Visited_20_Internet_20_Link">Carnet</text:a></text:p>
            <text:p text:style-name="Text_20_body"><text:a xlink:type="simple" xlink:href="http://rumwiki.duckdns.org/doku.php?id=hr:likovi:grupe:murin_stozer" text:style-name="Internet_20_link" text:visited-style-name="Visited_20_Internet_20_Link">Murin Stožer</text:a></text:p>
            <text:p text:style-name="Text_20_body"><text:a xlink:type="simple" xlink:href="http://rumwiki.duckdns.org/doku.php?id=hr:likovi:grupe:rumgobbler_tvrtka" text:style-name="Internet_20_link" text:visited-style-name="Visited_20_Internet_20_Link">Rumgobbler</text:a></text:p>
            <text:p text:style-name="Text_20_body"><text:a xlink:type="simple" xlink:href="http://rumwiki.duckdns.org/doku.php?id=hr:likovi:grupe:zivotinjsko_carstvo" text:style-name="Internet_20_link" text:visited-style-name="Visited_20_Internet_20_Link">Životinjsko carstvo</text:a></text:p>
            <text:h text:style-name="Heading_20_5" text:outline-level="5"><text:bookmark-start text:name="__RefHeading___ugasene_grupe_7"/><text:bookmark-start text:name="ugasene_grupe"/>Ugašene grupe<text:bookmark-end text:name="__RefHeading___ugasene_grupe_7"/><text:bookmark-end text:name="ugasene_grupe"/></text:h>
            <text:p text:style-name="Text_20_body"><text:a xlink:type="simple" xlink:href="http://rumwiki.duckdns.org/doku.php?id=hr:likovi:grupe:titan_nik" text:style-name="Internet_20_link" text:visited-style-name="Visited_20_Internet_20_Link">Titan i Nik(nepoznato)</text:a></text:p>
            <text:p text:style-name="Text_20_body"><text:a xlink:type="simple" xlink:href="http://rumwiki.duckdns.org/doku.php?id=hr:likovi:grupe:kkk" text:style-name="Internet_20_link" text:visited-style-name="Visited_20_Internet_20_Link">KKK(neaktivna od: 1459)</text:a></text:p>
            <text:p text:style-name="Text_20_body"><text:a xlink:type="simple" xlink:href="http://rumwiki.duckdns.org/doku.php?id=hr:likovi:grupe:zlatni_burek" text:style-name="Internet_20_link" text:visited-style-name="Visited_20_Internet_20_Link">Zlatni Burek(ugašena: 1480)</text:a></text:p>
            <text:p text:style-name="Text_20_body"><text:a xlink:type="simple" xlink:href="http://rumwiki.duckdns.org/doku.php?id=hr:likovi:grupe:inkvizicija" text:style-name="Internet_20_link" text:visited-style-name="Visited_20_Internet_20_Link">Inkvizicija(ugašena: 1473)</text:a></text:p>
            <text:p text:style-name="Text_20_body"><text:a xlink:type="simple" xlink:href="http://rumwiki.duckdns.org/doku.php?id=hr:likovi:grupe:agrogor" text:style-name="Internet_20_link" text:visited-style-name="Visited_20_Internet_20_Link">Agrogor(ugašena: 1457)</text:a></text:p>
            <text:p text:style-name="Text_20_body"><text:a xlink:type="simple" xlink:href="http://rumwiki.duckdns.org/doku.php?id=hr:likovi:grupe:obitelj_otok" text:style-name="Internet_20_link" text:visited-style-name="Visited_20_Internet_20_Link">Obitelj Otok(ugašena: 1457)</text:a></text:p>
            <text:p text:style-name="Text_20_body"><text:a xlink:type="simple" xlink:href="http://rumwiki.duckdns.org/doku.php?id=hr:likovi:grupe:munjevite_lisice" text:style-name="Internet_20_link" text:visited-style-name="Visited_20_Internet_20_Link">Munjevite lisice(ugašena: 1432)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00:12</meta:creation-date>
    <dc:creator>Generated</dc:creator>
    <dc:date>2026-09-13T12::00:12</dc:date>
    <dc:language>en-US</dc:language>
    <meta:editing-cycles>1</meta:editing-cycles>
    <meta:editing-duration>PT0S</meta:editing-duration>
    <dc:title>hr:likovi:likovi</dc:title>
  </office:meta>
</office:document-meta>
</file>